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113000000B763CF5158.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Tableau1" style:family="table">
      <style:table-properties style:width="17cm" table:align="margins"/>
    </style:style>
    <style:style style:name="Tableau1.A" style:family="table-column">
      <style:table-column-properties style:column-width="5.667cm" style:rel-column-width="21845*"/>
    </style:style>
    <style:style style:name="Tableau1.A1" style:family="table-cell">
      <style:table-cell-properties fo:padding="0.097cm" fo:border-left="0.05pt solid #000000" fo:border-right="none" fo:border-top="0.05pt solid #000000" fo:border-bottom="0.05pt solid #000000"/>
    </style:style>
    <style:style style:name="Tableau1.C1" style:family="table-cell">
      <style:table-cell-properties fo:padding="0.097cm" fo:border="0.05pt solid #000000"/>
    </style:style>
    <style:style style:name="Tableau1.A2" style:family="table-cell">
      <style:table-cell-properties fo:padding="0.097cm" fo:border-left="0.05pt solid #000000" fo:border-right="none" fo:border-top="none" fo:border-bottom="0.05pt solid #000000"/>
    </style:style>
    <style:style style:name="Tableau1.C2" style:family="table-cell">
      <style:table-cell-properties fo:padding="0.097cm" fo:border-left="0.05pt solid #000000" fo:border-right="0.05pt solid #000000" fo:border-top="none" fo:border-bottom="0.05pt solid #000000"/>
    </style:style>
    <style:style style:name="Tableau2" style:family="table">
      <style:table-properties style:width="17cm" table:align="margins"/>
    </style:style>
    <style:style style:name="Tableau2.A" style:family="table-column">
      <style:table-column-properties style:column-width="3.493cm" style:rel-column-width="13463*"/>
    </style:style>
    <style:style style:name="Tableau2.B" style:family="table-column">
      <style:table-column-properties style:column-width="13.508cm" style:rel-column-width="52072*"/>
    </style:style>
    <style:style style:name="Tableau2.A1" style:family="table-cell">
      <style:table-cell-properties fo:padding="0.097cm" fo:border-left="0.05pt solid #000000" fo:border-right="none" fo:border-top="0.05pt solid #000000" fo:border-bottom="0.05pt solid #000000"/>
    </style:style>
    <style:style style:name="Tableau2.B1" style:family="table-cell">
      <style:table-cell-properties fo:padding="0.097cm" fo:border="0.05pt solid #000000"/>
    </style:style>
    <style:style style:name="Tableau2.A2" style:family="table-cell">
      <style:table-cell-properties fo:padding="0.097cm" fo:border-left="0.05pt solid #000000" fo:border-right="none" fo:border-top="none" fo:border-bottom="0.05pt solid #000000"/>
    </style:style>
    <style:style style:name="Tableau2.B2" style:family="table-cell">
      <style:table-cell-properties fo:padding="0.097cm" fo:border-left="0.05pt solid #000000" fo:border-right="0.05pt solid #000000" fo:border-top="none" fo:border-bottom="0.05pt solid #000000"/>
    </style:style>
    <style:style style:name="Tableau3" style:family="table">
      <style:table-properties style:width="17cm" table:align="margins"/>
    </style:style>
    <style:style style:name="Tableau3.A" style:family="table-column">
      <style:table-column-properties style:column-width="3.493cm" style:rel-column-width="13463*"/>
    </style:style>
    <style:style style:name="Tableau3.B" style:family="table-column">
      <style:table-column-properties style:column-width="13.508cm" style:rel-column-width="52072*"/>
    </style:style>
    <style:style style:name="Tableau3.A1" style:family="table-cell">
      <style:table-cell-properties fo:padding="0.097cm" fo:border-left="0.05pt solid #000000" fo:border-right="none" fo:border-top="0.05pt solid #000000" fo:border-bottom="0.05pt solid #000000"/>
    </style:style>
    <style:style style:name="Tableau3.B1" style:family="table-cell">
      <style:table-cell-properties fo:padding="0.097cm" fo:border="0.05pt solid #000000"/>
    </style:style>
    <style:style style:name="Tableau3.A2" style:family="table-cell">
      <style:table-cell-properties fo:padding="0.097cm" fo:border-left="0.05pt solid #000000" fo:border-right="none" fo:border-top="none" fo:border-bottom="0.05pt solid #000000"/>
    </style:style>
    <style:style style:name="Tableau3.B2" style:family="table-cell">
      <style:table-cell-properties fo:padding="0.097cm" fo:border-left="0.05pt solid #000000" fo:border-right="0.05pt solid #000000" fo:border-top="none" fo:border-bottom="0.05pt solid #000000"/>
    </style:style>
    <style:style style:name="P1" style:family="paragraph" style:parent-style-name="Standard">
      <style:text-properties fo:font-weight="bold" style:font-weight-asian="bold" style:font-weight-complex="bold"/>
    </style:style>
    <style:style style:name="P2" style:family="paragraph" style:parent-style-name="Standard">
      <style:paragraph-properties fo:text-align="center" style:justify-single-word="false"/>
      <style:text-properties fo:font-size="24pt" fo:font-weight="bold" officeooo:rsid="001903d4" officeooo:paragraph-rsid="001903d4" style:font-size-asian="24pt" style:font-weight-asian="bold" style:font-size-complex="24pt" style:font-weight-complex="bold"/>
    </style:style>
    <style:style style:name="P3" style:family="paragraph" style:parent-style-name="Standard">
      <style:paragraph-properties fo:text-align="center" style:justify-single-word="false"/>
      <style:text-properties fo:font-size="24pt" officeooo:rsid="001903d4" officeooo:paragraph-rsid="001903d4" style:font-size-asian="24pt" style:font-size-complex="24pt"/>
    </style:style>
    <style:style style:name="P4" style:family="paragraph" style:parent-style-name="Standard">
      <style:paragraph-properties fo:text-align="center" style:justify-single-word="false"/>
      <style:text-properties fo:font-weight="bold" officeooo:rsid="001903d4" officeooo:paragraph-rsid="001903d4" style:font-weight-asian="bold" style:font-weight-complex="bold"/>
    </style:style>
    <style:style style:name="P5" style:family="paragraph" style:parent-style-name="Standard">
      <style:paragraph-properties fo:text-align="justify" style:justify-single-word="false"/>
      <style:text-properties fo:font-weight="bold" officeooo:rsid="000b7c9c" officeooo:paragraph-rsid="001903d4" style:font-weight-asian="bold" style:font-weight-complex="bold"/>
    </style:style>
    <style:style style:name="P6" style:family="paragraph" style:parent-style-name="Standard">
      <style:paragraph-properties fo:line-height="150%" fo:text-align="justify" style:justify-single-word="false"/>
      <style:text-properties officeooo:rsid="000b7c9c" officeooo:paragraph-rsid="001903d4"/>
    </style:style>
    <style:style style:name="P7" style:family="paragraph" style:parent-style-name="Standard">
      <style:paragraph-properties fo:line-height="150%" fo:text-align="justify" style:justify-single-word="false"/>
      <style:text-properties officeooo:rsid="000ba788" officeooo:paragraph-rsid="001903d4" fo:background-color="transparent"/>
    </style:style>
    <style:style style:name="P8" style:family="paragraph" style:parent-style-name="Standard">
      <style:paragraph-properties fo:line-height="150%" fo:text-align="justify" style:justify-single-word="false"/>
      <style:text-properties officeooo:rsid="000cd127" officeooo:paragraph-rsid="001903d4" fo:background-color="transparent"/>
    </style:style>
    <style:style style:name="P9" style:family="paragraph" style:parent-style-name="Standard">
      <style:paragraph-properties fo:line-height="150%" fo:text-align="justify" style:justify-single-word="false"/>
      <style:text-properties fo:font-size="12pt" fo:font-weight="normal" officeooo:rsid="000cd127" officeooo:paragraph-rsid="001903d4" fo:background-color="transparent" style:font-size-asian="12pt" style:font-weight-asian="normal" style:font-size-complex="12pt" style:font-weight-complex="normal"/>
    </style:style>
    <style:style style:name="P10" style:family="paragraph" style:parent-style-name="Standard">
      <style:paragraph-properties fo:line-height="150%" fo:text-align="start" style:justify-single-word="false"/>
      <style:text-properties fo:font-size="12pt" fo:font-weight="bold" officeooo:rsid="0003b6da" officeooo:paragraph-rsid="001903d4" fo:background-color="transparent" style:font-size-asian="10.5pt" style:font-weight-asian="bold" style:font-size-complex="12pt" style:font-weight-complex="bold"/>
    </style:style>
    <style:style style:name="P11" style:family="paragraph" style:parent-style-name="Standard">
      <style:paragraph-properties fo:line-height="150%" fo:text-align="justify" style:justify-single-word="false"/>
      <style:text-properties officeooo:paragraph-rsid="001903d4"/>
    </style:style>
    <style:style style:name="P12" style:family="paragraph" style:parent-style-name="Standard">
      <style:paragraph-properties fo:line-height="150%" fo:text-align="justify" style:justify-single-word="false"/>
      <style:text-properties fo:font-size="12pt" fo:font-weight="normal" officeooo:rsid="00084ab6" officeooo:paragraph-rsid="001903d4" fo:background-color="transparent" style:font-size-asian="10.5pt" style:font-weight-asian="normal" style:font-size-complex="12pt" style:font-weight-complex="normal"/>
    </style:style>
    <style:style style:name="P13" style:family="paragraph" style:parent-style-name="Standard">
      <style:paragraph-properties fo:line-height="150%" fo:text-align="start" style:justify-single-word="false"/>
      <style:text-properties fo:font-size="12pt" fo:font-weight="normal" officeooo:rsid="00193205" officeooo:paragraph-rsid="0021943e" fo:background-color="transparent" style:font-size-asian="10.5pt" style:font-weight-asian="normal" style:font-size-complex="12pt" style:font-weight-complex="normal"/>
    </style:style>
    <style:style style:name="P14" style:family="paragraph" style:parent-style-name="Standard">
      <style:paragraph-properties fo:line-height="150%" fo:text-align="start" style:justify-single-word="false"/>
      <style:text-properties officeooo:paragraph-rsid="0021943e"/>
    </style:style>
    <style:style style:name="P15" style:family="paragraph" style:parent-style-name="Standard">
      <style:paragraph-properties fo:line-height="150%" fo:text-align="start" style:justify-single-word="false"/>
      <style:text-properties fo:font-size="12pt" fo:font-weight="normal" officeooo:rsid="001ad8b7" officeooo:paragraph-rsid="00193205" fo:background-color="transparent" style:font-size-asian="10.5pt" style:font-weight-asian="normal" style:font-size-complex="12pt" style:font-weight-complex="normal"/>
    </style:style>
    <style:style style:name="P16" style:family="paragraph" style:parent-style-name="Standard">
      <style:paragraph-properties fo:line-height="150%" fo:text-align="justify" style:justify-single-word="false"/>
      <style:text-properties officeooo:paragraph-rsid="001cae25"/>
    </style:style>
    <style:style style:name="P17" style:family="paragraph" style:parent-style-name="Standard">
      <style:paragraph-properties fo:line-height="150%" fo:text-align="justify" style:justify-single-word="false"/>
      <style:text-properties fo:font-size="12pt" fo:font-weight="normal" officeooo:rsid="0022c6b0" officeooo:paragraph-rsid="001cae25" fo:background-color="transparent" style:font-size-asian="10.5pt" style:font-weight-asian="normal" style:font-size-complex="12pt" style:font-weight-complex="normal"/>
    </style:style>
    <style:style style:name="P18" style:family="paragraph" style:parent-style-name="Standard">
      <style:paragraph-properties fo:line-height="150%" fo:text-align="justify" style:justify-single-word="false"/>
      <style:text-properties fo:font-size="12pt" fo:font-weight="normal" officeooo:rsid="000a9002" officeooo:paragraph-rsid="001cae25" fo:background-color="transparent" style:font-size-asian="10.5pt" style:font-weight-asian="normal" style:font-size-complex="12pt" style:font-weight-complex="normal"/>
    </style:style>
    <style:style style:name="P19" style:family="paragraph" style:parent-style-name="Standard">
      <style:paragraph-properties fo:line-height="150%" fo:text-align="justify" style:justify-single-word="false"/>
      <style:text-properties fo:font-weight="bold" officeooo:rsid="00242966" officeooo:paragraph-rsid="001cae25" fo:background-color="transparent" style:font-weight-asian="bold" style:font-weight-complex="bold"/>
    </style:style>
    <style:style style:name="P20" style:family="paragraph" style:parent-style-name="Standard">
      <style:paragraph-properties fo:line-height="150%" fo:text-align="center" style:justify-single-word="false"/>
      <style:text-properties style:text-underline-style="solid" style:text-underline-width="auto" style:text-underline-color="font-color" officeooo:rsid="002b0335" officeooo:paragraph-rsid="001cae25" fo:background-color="transparent"/>
    </style:style>
    <style:style style:name="P21" style:family="paragraph" style:parent-style-name="Standard" style:list-style-name="L1">
      <style:paragraph-properties fo:line-height="150%" fo:text-align="justify" style:justify-single-word="false"/>
      <style:text-properties officeooo:rsid="002b0335" officeooo:paragraph-rsid="001cae25" fo:background-color="transparent"/>
    </style:style>
    <style:style style:name="P22" style:family="paragraph" style:parent-style-name="Standard" style:list-style-name="L1">
      <style:paragraph-properties fo:line-height="150%" fo:text-align="justify" style:justify-single-word="false"/>
      <style:text-properties officeooo:paragraph-rsid="001cae25"/>
    </style:style>
    <style:style style:name="P23" style:family="paragraph" style:parent-style-name="Standard" style:list-style-name="L1">
      <style:paragraph-properties fo:line-height="150%" fo:text-align="justify" style:justify-single-word="false"/>
      <style:text-properties officeooo:rsid="000a7f9d" officeooo:paragraph-rsid="001cae25"/>
    </style:style>
    <style:style style:name="P24" style:family="paragraph" style:parent-style-name="Standard" style:list-style-name="L1">
      <style:paragraph-properties fo:line-height="150%" fo:text-align="justify" style:justify-single-word="false"/>
      <style:text-properties officeooo:rsid="00258d1b" officeooo:paragraph-rsid="001cae25" fo:background-color="transparent"/>
    </style:style>
    <style:style style:name="P25" style:family="paragraph" style:parent-style-name="Standard" style:list-style-name="L2">
      <style:paragraph-properties fo:line-height="150%" fo:text-align="justify" style:justify-single-word="false"/>
      <style:text-properties officeooo:rsid="002c9881" officeooo:paragraph-rsid="001cae25" fo:background-color="transparent"/>
    </style:style>
    <style:style style:name="P26" style:family="paragraph" style:parent-style-name="Standard" style:list-style-name="L2">
      <style:paragraph-properties fo:line-height="150%" fo:text-align="justify" style:justify-single-word="false"/>
      <style:text-properties officeooo:rsid="00258d1b" officeooo:paragraph-rsid="001cae25" fo:background-color="transparent"/>
    </style:style>
    <style:style style:name="P27" style:family="paragraph" style:parent-style-name="Standard" style:list-style-name="L2">
      <style:paragraph-properties fo:line-height="150%" fo:text-align="justify" style:justify-single-word="false"/>
      <style:text-properties officeooo:paragraph-rsid="001cae25"/>
    </style:style>
    <style:style style:name="P28" style:family="paragraph" style:parent-style-name="Standard">
      <style:paragraph-properties fo:line-height="150%" fo:text-align="justify" style:justify-single-word="false"/>
      <style:text-properties officeooo:rsid="002c9881" officeooo:paragraph-rsid="001cae25" fo:background-color="transparent"/>
    </style:style>
    <style:style style:name="P29" style:family="paragraph" style:parent-style-name="Standard">
      <style:paragraph-properties fo:line-height="150%" fo:text-align="center" style:justify-single-word="false"/>
      <style:text-properties style:text-underline-style="solid" style:text-underline-width="auto" style:text-underline-color="font-color" officeooo:rsid="002c9881" officeooo:paragraph-rsid="001cae25" fo:background-color="transparent"/>
    </style:style>
    <style:style style:name="P30" style:family="paragraph" style:parent-style-name="Standard" style:list-style-name="L3">
      <style:paragraph-properties fo:line-height="150%" fo:text-align="justify" style:justify-single-word="false"/>
      <style:text-properties officeooo:rsid="002c9881" officeooo:paragraph-rsid="001cae25" fo:background-color="transparent"/>
    </style:style>
    <style:style style:name="P31" style:family="paragraph" style:parent-style-name="Standard" style:list-style-name="L3">
      <style:paragraph-properties fo:line-height="150%" fo:text-align="justify" style:justify-single-word="false"/>
      <style:text-properties officeooo:rsid="001cae25" officeooo:paragraph-rsid="001cae25" fo:background-color="transparent"/>
    </style:style>
    <style:style style:name="P32" style:family="paragraph" style:parent-style-name="Standard" style:list-style-name="L3">
      <style:paragraph-properties fo:line-height="150%" fo:text-align="justify" style:justify-single-word="false"/>
      <style:text-properties officeooo:rsid="0026e348" officeooo:paragraph-rsid="001cae25" fo:background-color="transparent"/>
    </style:style>
    <style:style style:name="P33" style:family="paragraph" style:parent-style-name="Standard" style:list-style-name="L3">
      <style:paragraph-properties fo:line-height="150%" fo:text-align="justify" style:justify-single-word="false"/>
      <style:text-properties officeooo:rsid="002cad8c" officeooo:paragraph-rsid="001cae25" fo:background-color="transparent"/>
    </style:style>
    <style:style style:name="P34" style:family="paragraph" style:parent-style-name="Standard" style:list-style-name="L3">
      <style:paragraph-properties fo:line-height="150%" fo:text-align="justify" style:justify-single-word="false"/>
      <style:text-properties officeooo:rsid="00306d8e" officeooo:paragraph-rsid="001cae25" fo:background-color="transparent"/>
    </style:style>
    <style:style style:name="P35" style:family="paragraph" style:parent-style-name="Standard" style:list-style-name="L3">
      <style:paragraph-properties fo:line-height="150%" fo:text-align="justify" style:justify-single-word="false"/>
      <style:text-properties officeooo:rsid="0012837e" officeooo:paragraph-rsid="001cae25" fo:background-color="transparent"/>
    </style:style>
    <style:style style:name="P36" style:family="paragraph" style:parent-style-name="Standard">
      <style:paragraph-properties fo:line-height="150%" fo:text-align="justify" style:justify-single-word="false"/>
      <style:text-properties fo:font-size="12pt" fo:font-weight="normal" officeooo:rsid="001cae25" officeooo:paragraph-rsid="001cae25" fo:background-color="transparent" style:font-size-asian="10.5pt" style:font-weight-asian="normal" style:font-size-complex="12pt" style:font-weight-complex="normal"/>
    </style:style>
    <style:style style:name="P37" style:family="paragraph" style:parent-style-name="Standard">
      <style:paragraph-properties fo:line-height="150%" fo:text-align="justify" style:justify-single-word="false"/>
      <style:text-properties fo:font-size="12pt" fo:font-weight="normal" officeooo:rsid="001cae25" officeooo:paragraph-rsid="001e1468" fo:background-color="transparent" style:font-size-asian="10.5pt" style:font-weight-asian="normal" style:font-size-complex="12pt" style:font-weight-complex="normal"/>
    </style:style>
    <style:style style:name="P38" style:family="paragraph" style:parent-style-name="Table_20_Contents">
      <style:paragraph-properties fo:text-align="justify" style:justify-single-word="false"/>
      <style:text-properties officeooo:rsid="0027d460" officeooo:paragraph-rsid="001e1468"/>
    </style:style>
    <style:style style:name="P39" style:family="paragraph" style:parent-style-name="Table_20_Contents">
      <style:paragraph-properties fo:text-align="center" style:justify-single-word="false"/>
      <style:text-properties officeooo:paragraph-rsid="001e1468"/>
    </style:style>
    <style:style style:name="P40" style:family="paragraph" style:parent-style-name="Table_20_Contents">
      <style:paragraph-properties fo:text-align="center" style:justify-single-word="false"/>
      <style:text-properties officeooo:rsid="0027d460" officeooo:paragraph-rsid="001e1468"/>
    </style:style>
    <style:style style:name="P41" style:family="paragraph" style:parent-style-name="Table_20_Contents">
      <style:paragraph-properties fo:text-align="justify" style:justify-single-word="false"/>
      <style:text-properties officeooo:rsid="000e22b7" officeooo:paragraph-rsid="001e1468"/>
    </style:style>
    <style:style style:name="P42" style:family="paragraph" style:parent-style-name="Table_20_Contents">
      <style:paragraph-properties fo:text-align="justify" style:justify-single-word="false"/>
      <style:text-properties officeooo:rsid="0028397a" officeooo:paragraph-rsid="001e1468"/>
    </style:style>
    <style:style style:name="P43" style:family="paragraph" style:parent-style-name="Table_20_Contents">
      <style:paragraph-properties fo:text-align="start" style:justify-single-word="false"/>
      <style:text-properties officeooo:rsid="002b0991" officeooo:paragraph-rsid="001e1468"/>
    </style:style>
    <style:style style:name="P44" style:family="paragraph" style:parent-style-name="Table_20_Contents">
      <style:paragraph-properties fo:text-align="start" style:justify-single-word="false"/>
      <style:text-properties officeooo:rsid="000c59ca" officeooo:paragraph-rsid="001e1468"/>
    </style:style>
    <style:style style:name="P45" style:family="paragraph" style:parent-style-name="Table_20_Contents">
      <style:paragraph-properties fo:text-align="start" style:justify-single-word="false"/>
      <style:text-properties officeooo:rsid="0017e5c7" officeooo:paragraph-rsid="001e1468"/>
    </style:style>
    <style:style style:name="P46" style:family="paragraph" style:parent-style-name="Table_20_Contents">
      <style:paragraph-properties fo:text-align="center" style:justify-single-word="false"/>
      <style:text-properties officeooo:rsid="0027df2b" officeooo:paragraph-rsid="001e1468"/>
    </style:style>
    <style:style style:name="P47" style:family="paragraph" style:parent-style-name="Table_20_Contents">
      <style:paragraph-properties fo:text-align="justify" style:justify-single-word="false"/>
      <style:text-properties officeooo:paragraph-rsid="001e1468"/>
    </style:style>
    <style:style style:name="P48" style:family="paragraph" style:parent-style-name="Table_20_Contents">
      <style:paragraph-properties fo:text-align="justify" style:justify-single-word="false"/>
      <style:text-properties officeooo:rsid="0017e5c7" officeooo:paragraph-rsid="001e1468"/>
    </style:style>
    <style:style style:name="P49" style:family="paragraph" style:parent-style-name="Table_20_Contents">
      <style:paragraph-properties fo:text-align="justify" style:justify-single-word="false"/>
      <style:text-properties officeooo:rsid="000c59ca" officeooo:paragraph-rsid="001e1468"/>
    </style:style>
    <style:style style:name="P50" style:family="paragraph" style:parent-style-name="Table_20_Contents">
      <style:paragraph-properties fo:text-align="justify" style:justify-single-word="false"/>
      <style:text-properties officeooo:rsid="002b0991" officeooo:paragraph-rsid="001e1468"/>
    </style:style>
    <style:style style:name="P51" style:family="paragraph" style:parent-style-name="Table_20_Contents">
      <style:paragraph-properties fo:text-align="justify" style:justify-single-word="false"/>
      <style:text-properties style:text-line-through-style="none" style:text-line-through-type="none" officeooo:rsid="000c59ca" officeooo:paragraph-rsid="001e1468"/>
    </style:style>
    <style:style style:name="P52" style:family="paragraph" style:parent-style-name="Table_20_Contents">
      <style:paragraph-properties fo:text-align="justify" style:justify-single-word="false"/>
      <style:text-properties officeooo:rsid="00295bb4" officeooo:paragraph-rsid="001e1468"/>
    </style:style>
    <style:style style:name="P53" style:family="paragraph" style:parent-style-name="Standard">
      <style:text-properties officeooo:paragraph-rsid="001e1468"/>
    </style:style>
    <style:style style:name="P54" style:family="paragraph" style:parent-style-name="Standard">
      <style:paragraph-properties fo:line-height="150%" fo:text-align="justify" style:justify-single-word="false"/>
      <style:text-properties fo:font-weight="bold" officeooo:rsid="002b23b8" officeooo:paragraph-rsid="001e1468" fo:background-color="transparent" style:font-weight-asian="bold" style:font-weight-complex="bold"/>
    </style:style>
    <style:style style:name="P55" style:family="paragraph" style:parent-style-name="Standard">
      <style:paragraph-properties fo:line-height="150%" fo:text-align="justify" style:justify-single-word="false"/>
      <style:text-properties fo:font-weight="normal" officeooo:rsid="002b4601" officeooo:paragraph-rsid="001e1468" fo:background-color="transparent" style:font-weight-asian="normal" style:font-weight-complex="normal"/>
    </style:style>
    <style:style style:name="P56" style:family="paragraph" style:parent-style-name="Standard">
      <style:paragraph-properties fo:line-height="150%" fo:text-align="justify" style:justify-single-word="false"/>
      <style:text-properties fo:font-weight="normal" officeooo:rsid="000e22b7" officeooo:paragraph-rsid="001e1468" fo:background-color="transparent" style:font-weight-asian="normal" style:font-weight-complex="normal"/>
    </style:style>
    <style:style style:name="P57" style:family="paragraph" style:parent-style-name="Standard">
      <style:paragraph-properties fo:line-height="150%" fo:text-align="justify" style:justify-single-word="false"/>
      <style:text-properties officeooo:paragraph-rsid="001e1468"/>
    </style:style>
    <style:style style:name="P58" style:family="paragraph" style:parent-style-name="Standard">
      <style:paragraph-properties fo:line-height="150%" fo:text-align="justify" style:justify-single-word="false"/>
      <style:text-properties fo:font-weight="normal" officeooo:rsid="000ed6b9" officeooo:paragraph-rsid="001e1468" fo:background-color="transparent" style:font-weight-asian="normal" style:font-weight-complex="normal"/>
    </style:style>
    <style:style style:name="P59" style:family="paragraph" style:parent-style-name="Standard">
      <style:paragraph-properties fo:line-height="150%" fo:text-align="justify" style:justify-single-word="false"/>
      <style:text-properties officeooo:rsid="002f37cb" officeooo:paragraph-rsid="001e1468" fo:background-color="transparent"/>
    </style:style>
    <style:style style:name="P60" style:family="paragraph" style:parent-style-name="Table_20_Contents">
      <style:paragraph-properties fo:text-align="justify" style:justify-single-word="false"/>
      <style:text-properties officeooo:rsid="0021cef7" officeooo:paragraph-rsid="001e1468"/>
    </style:style>
    <style:style style:name="P61" style:family="paragraph" style:parent-style-name="Table_20_Contents">
      <style:paragraph-properties fo:line-height="115%" fo:text-align="justify" style:justify-single-word="false"/>
      <style:text-properties officeooo:paragraph-rsid="001e1468"/>
    </style:style>
    <style:style style:name="P62" style:family="paragraph" style:parent-style-name="Table_20_Contents">
      <style:paragraph-properties fo:line-height="115%" fo:text-align="justify" style:justify-single-word="false"/>
      <style:text-properties officeooo:rsid="002ba69e" officeooo:paragraph-rsid="001e1468"/>
    </style:style>
    <style:style style:name="P63" style:family="paragraph" style:parent-style-name="Table_20_Contents">
      <style:paragraph-properties fo:line-height="115%" fo:text-align="justify" style:justify-single-word="false"/>
      <style:text-properties fo:font-weight="bold" officeooo:rsid="000ed6b9" officeooo:paragraph-rsid="001e1468" style:font-weight-asian="bold" style:font-weight-complex="bold"/>
    </style:style>
    <style:style style:name="P64" style:family="paragraph" style:parent-style-name="Table_20_Contents">
      <style:paragraph-properties fo:text-align="justify" style:justify-single-word="false"/>
      <style:text-properties officeooo:rsid="00241b31" officeooo:paragraph-rsid="001e1468"/>
    </style:style>
    <style:style style:name="P65" style:family="paragraph" style:parent-style-name="Table_20_Contents">
      <style:paragraph-properties fo:line-height="115%" fo:text-align="justify" style:justify-single-word="false"/>
      <style:text-properties officeooo:rsid="0021ea7e" officeooo:paragraph-rsid="0021ea7e"/>
    </style:style>
    <style:style style:name="P66" style:family="paragraph" style:parent-style-name="Table_20_Contents">
      <style:paragraph-properties fo:line-height="115%" fo:text-align="justify" style:justify-single-word="false"/>
      <style:text-properties officeooo:rsid="000ed6b9" officeooo:paragraph-rsid="001e1468"/>
    </style:style>
    <style:style style:name="P67" style:family="paragraph" style:parent-style-name="Table_20_Contents">
      <style:paragraph-properties fo:line-height="115%" fo:text-align="justify" style:justify-single-word="false"/>
      <style:text-properties officeooo:rsid="00241b31" officeooo:paragraph-rsid="001e1468"/>
    </style:style>
    <style:style style:name="P68" style:family="paragraph" style:parent-style-name="Table_20_Contents">
      <style:paragraph-properties fo:line-height="115%" fo:text-align="justify" style:justify-single-word="false"/>
      <style:text-properties officeooo:rsid="000fd906" officeooo:paragraph-rsid="001e1468"/>
    </style:style>
    <style:style style:name="P69" style:family="paragraph" style:parent-style-name="Table_20_Contents">
      <style:paragraph-properties fo:text-align="justify" style:justify-single-word="false"/>
      <style:text-properties officeooo:rsid="002c8a3b" officeooo:paragraph-rsid="001e1468"/>
    </style:style>
    <style:style style:name="P70" style:family="paragraph" style:parent-style-name="Table_20_Contents">
      <style:paragraph-properties fo:text-align="justify" style:justify-single-word="false"/>
      <style:text-properties officeooo:rsid="000fd906" officeooo:paragraph-rsid="001e1468"/>
    </style:style>
    <style:style style:name="P71" style:family="paragraph" style:parent-style-name="Standard">
      <style:paragraph-properties fo:line-height="150%" fo:text-align="justify" style:justify-single-word="false"/>
      <style:text-properties officeooo:rsid="002b4601" officeooo:paragraph-rsid="001e1468" fo:background-color="transparent"/>
    </style:style>
    <style:style style:name="P72" style:family="paragraph" style:parent-style-name="Standard">
      <style:paragraph-properties fo:line-height="150%" fo:text-align="justify" style:justify-single-word="false"/>
      <style:text-properties officeooo:paragraph-rsid="001e1819"/>
    </style:style>
    <style:style style:name="P73" style:family="paragraph" style:parent-style-name="Standard">
      <style:paragraph-properties fo:line-height="150%" fo:text-align="justify" style:justify-single-word="false"/>
      <style:text-properties style:text-underline-style="solid" style:text-underline-width="auto" style:text-underline-color="font-color" fo:font-weight="bold" officeooo:rsid="00241b31" officeooo:paragraph-rsid="001e1468" fo:background-color="transparent" style:font-weight-asian="bold" style:font-weight-complex="bold"/>
    </style:style>
    <style:style style:name="P74" style:family="paragraph" style:parent-style-name="Standard">
      <style:paragraph-properties fo:line-height="150%" fo:text-align="justify" style:justify-single-word="false"/>
      <style:text-properties fo:font-weight="normal" officeooo:rsid="002f37cb" officeooo:paragraph-rsid="001e1468" fo:background-color="transparent" style:font-weight-asian="normal" style:font-weight-complex="normal"/>
    </style:style>
    <style:style style:name="P75" style:family="paragraph" style:parent-style-name="Table_20_Contents">
      <style:paragraph-properties fo:text-align="justify" style:justify-single-word="false"/>
      <style:text-properties officeooo:rsid="00254b0b" officeooo:paragraph-rsid="001e1468"/>
    </style:style>
    <style:style style:name="P76" style:family="paragraph" style:parent-style-name="Table_20_Contents">
      <style:paragraph-properties fo:line-height="115%" fo:text-align="justify" style:justify-single-word="false"/>
      <style:text-properties officeooo:rsid="00254b0b" officeooo:paragraph-rsid="001e1468"/>
    </style:style>
    <style:style style:name="P77" style:family="paragraph" style:parent-style-name="Table_20_Contents">
      <style:paragraph-properties fo:line-height="115%" fo:text-align="justify" style:justify-single-word="false"/>
      <style:text-properties fo:font-weight="bold" officeooo:rsid="0030b3a4" officeooo:paragraph-rsid="001e1468" style:font-weight-asian="bold" style:font-weight-complex="bold"/>
    </style:style>
    <style:style style:name="P78" style:family="paragraph" style:parent-style-name="Table_20_Contents">
      <style:paragraph-properties fo:line-height="115%" fo:text-align="justify" style:justify-single-word="false"/>
      <style:text-properties fo:font-weight="bold" officeooo:rsid="00221756" officeooo:paragraph-rsid="00221756" style:font-weight-asian="bold" style:font-weight-complex="bold"/>
    </style:style>
    <style:style style:name="P79" style:family="paragraph" style:parent-style-name="Table_20_Contents">
      <style:paragraph-properties fo:line-height="115%" fo:text-align="justify" style:justify-single-word="false"/>
      <style:text-properties officeooo:rsid="00254b0b" officeooo:paragraph-rsid="00221756"/>
    </style:style>
    <style:style style:name="P80" style:family="paragraph" style:parent-style-name="Table_20_Contents">
      <style:paragraph-properties fo:line-height="115%" fo:text-align="justify" style:justify-single-word="false"/>
      <style:text-properties officeooo:rsid="0032377e" officeooo:paragraph-rsid="001e1468"/>
    </style:style>
    <style:style style:name="P81" style:family="paragraph" style:parent-style-name="Table_20_Contents">
      <style:paragraph-properties fo:line-height="115%" fo:text-align="justify" style:justify-single-word="false"/>
      <style:text-properties fo:font-weight="bold" officeooo:rsid="0022e315" officeooo:paragraph-rsid="0022e315" style:font-weight-asian="bold" style:font-weight-complex="bold"/>
    </style:style>
    <style:style style:name="P82" style:family="paragraph" style:parent-style-name="Table_20_Contents">
      <style:paragraph-properties fo:text-align="justify" style:justify-single-word="false"/>
      <style:text-properties officeooo:rsid="002583b7" officeooo:paragraph-rsid="001e1468"/>
    </style:style>
    <style:style style:name="P83" style:family="paragraph" style:parent-style-name="Table_20_Contents">
      <style:paragraph-properties fo:line-height="115%" fo:text-align="justify" style:justify-single-word="false"/>
      <style:text-properties officeooo:rsid="0022e315" officeooo:paragraph-rsid="0022e315"/>
    </style:style>
    <style:style style:name="P84" style:family="paragraph" style:parent-style-name="Table_20_Contents">
      <style:paragraph-properties fo:text-align="justify" style:justify-single-word="false"/>
      <style:text-properties officeooo:rsid="00328344" officeooo:paragraph-rsid="001e1468"/>
    </style:style>
    <style:style style:name="P85" style:family="paragraph" style:parent-style-name="Table_20_Contents">
      <style:paragraph-properties fo:line-height="115%" fo:text-align="justify" style:justify-single-word="false"/>
      <style:text-properties officeooo:rsid="00328344" officeooo:paragraph-rsid="001e1468"/>
    </style:style>
    <style:style style:name="P86" style:family="paragraph" style:parent-style-name="Table_20_Contents">
      <style:paragraph-properties fo:line-height="115%" fo:text-align="justify" style:justify-single-word="false"/>
      <style:text-properties officeooo:rsid="002583b7" officeooo:paragraph-rsid="001e1468"/>
    </style:style>
    <style:style style:name="P87" style:family="paragraph" style:parent-style-name="Standard">
      <style:paragraph-properties fo:line-height="150%" fo:text-align="justify" style:justify-single-word="false"/>
      <style:text-properties officeooo:rsid="002ddf2f" officeooo:paragraph-rsid="001e1819" fo:background-color="transparent"/>
    </style:style>
    <style:style style:name="P88" style:family="paragraph" style:parent-style-name="Standard">
      <style:paragraph-properties fo:line-height="150%" fo:text-align="justify" style:justify-single-word="false"/>
      <style:text-properties style:text-underline-style="solid" style:text-underline-width="auto" style:text-underline-color="font-color" officeooo:rsid="002ddf2f" officeooo:paragraph-rsid="001e1819" fo:background-color="transparent"/>
    </style:style>
    <style:style style:name="P89" style:family="paragraph" style:parent-style-name="Standard">
      <style:paragraph-properties fo:line-height="150%" fo:text-align="justify" style:justify-single-word="false"/>
      <style:text-properties officeooo:rsid="0018c0d7" officeooo:paragraph-rsid="001e1819" fo:background-color="transparent"/>
    </style:style>
    <style:style style:name="P90" style:family="paragraph" style:parent-style-name="Standard">
      <style:paragraph-properties fo:line-height="150%" fo:text-align="justify" style:justify-single-word="false"/>
      <style:text-properties style:text-underline-style="solid" style:text-underline-width="auto" style:text-underline-color="font-color" officeooo:rsid="002cad8c" officeooo:paragraph-rsid="001e1819" fo:background-color="transparent"/>
    </style:style>
    <style:style style:name="P91" style:family="paragraph" style:parent-style-name="Standard">
      <style:paragraph-properties fo:line-height="150%" fo:text-align="justify" style:justify-single-word="false"/>
      <style:text-properties style:text-underline-style="solid" style:text-underline-width="auto" style:text-underline-color="font-color" officeooo:rsid="001e1819" officeooo:paragraph-rsid="001e1819" fo:background-color="transparent"/>
    </style:style>
    <style:style style:name="P92" style:family="paragraph" style:parent-style-name="Standard">
      <style:paragraph-properties fo:line-height="150%" fo:text-align="justify" style:justify-single-word="false"/>
      <style:text-properties style:text-underline-style="solid" style:text-underline-width="auto" style:text-underline-color="font-color" officeooo:rsid="0022fac5" officeooo:paragraph-rsid="0022fac5" fo:background-color="transparent"/>
    </style:style>
    <style:style style:name="P93" style:family="paragraph" style:parent-style-name="Standard">
      <style:paragraph-properties fo:line-height="150%" fo:text-align="justify" style:justify-single-word="false"/>
      <style:text-properties style:text-underline-style="none" officeooo:rsid="0022fac5" officeooo:paragraph-rsid="0022fac5" fo:background-color="transparent"/>
    </style:style>
    <style:style style:name="P94" style:family="paragraph" style:parent-style-name="Standard">
      <style:paragraph-properties fo:line-height="150%" fo:text-align="justify" style:justify-single-word="false"/>
      <style:text-properties style:text-underline-style="none" officeooo:rsid="002df986" officeooo:paragraph-rsid="001e1819" fo:background-color="transparent"/>
    </style:style>
    <style:style style:name="P95" style:family="paragraph" style:parent-style-name="Standard">
      <style:paragraph-properties fo:line-height="150%" fo:text-align="justify" style:justify-single-word="false"/>
      <style:text-properties style:text-underline-style="solid" style:text-underline-width="auto" style:text-underline-color="font-color" officeooo:rsid="002df986" officeooo:paragraph-rsid="001e1819" fo:background-color="transparent"/>
    </style:style>
    <style:style style:name="P96" style:family="paragraph" style:parent-style-name="Standard">
      <style:paragraph-properties fo:line-height="150%" fo:text-align="justify" style:justify-single-word="false"/>
      <style:text-properties style:text-underline-style="none" officeooo:rsid="003a879c" officeooo:paragraph-rsid="001e1819" fo:background-color="transparent"/>
    </style:style>
    <style:style style:name="P97" style:family="paragraph" style:parent-style-name="Standard">
      <style:paragraph-properties fo:line-height="150%" fo:text-align="justify" style:justify-single-word="false"/>
      <style:text-properties style:text-underline-style="none" officeooo:rsid="003ad818" officeooo:paragraph-rsid="001e1819" fo:background-color="transparent"/>
    </style:style>
    <style:style style:name="P98" style:family="paragraph" style:parent-style-name="Standard">
      <style:paragraph-properties fo:line-height="150%" fo:text-align="justify" style:justify-single-word="false"/>
      <style:text-properties style:text-underline-style="none" officeooo:rsid="003bf488" officeooo:paragraph-rsid="001e1819" fo:background-color="transparent"/>
    </style:style>
    <style:style style:name="P99" style:family="paragraph" style:parent-style-name="Standard">
      <style:paragraph-properties fo:line-height="150%" fo:text-align="justify" style:justify-single-word="false"/>
      <style:text-properties style:text-underline-style="solid" style:text-underline-width="auto" style:text-underline-color="font-color" officeooo:rsid="002fe25c" officeooo:paragraph-rsid="001e1819" fo:background-color="transparent"/>
    </style:style>
    <style:style style:name="P100" style:family="paragraph" style:parent-style-name="Standard">
      <style:paragraph-properties fo:line-height="150%" fo:text-align="justify" style:justify-single-word="false"/>
      <style:text-properties style:text-underline-style="none" officeooo:rsid="002fe25c" officeooo:paragraph-rsid="001e1819" fo:background-color="transparent"/>
    </style:style>
    <style:style style:name="P101" style:family="paragraph" style:parent-style-name="Standard">
      <style:paragraph-properties fo:line-height="150%" fo:text-align="justify" style:justify-single-word="false"/>
      <style:text-properties style:text-underline-style="solid" style:text-underline-width="auto" style:text-underline-color="font-color" officeooo:rsid="00306d8e" officeooo:paragraph-rsid="001e1819" fo:background-color="transparent"/>
    </style:style>
    <style:style style:name="P102" style:family="paragraph" style:parent-style-name="Standard">
      <style:paragraph-properties fo:line-height="150%" fo:text-align="justify" style:justify-single-word="false"/>
      <style:text-properties style:text-underline-style="none" officeooo:rsid="00306d8e" officeooo:paragraph-rsid="001e1819" fo:background-color="transparent"/>
    </style:style>
    <style:style style:name="P103" style:family="paragraph" style:parent-style-name="Standard">
      <style:paragraph-properties fo:line-height="150%" fo:text-align="justify" style:justify-single-word="false"/>
      <style:text-properties style:text-underline-style="none" fo:font-weight="normal" officeooo:rsid="003e2c3f" officeooo:paragraph-rsid="001e1819" fo:background-color="transparent" style:font-weight-asian="normal" style:font-weight-complex="normal"/>
    </style:style>
    <style:style style:name="P104" style:family="paragraph" style:parent-style-name="Standard">
      <style:paragraph-properties fo:line-height="150%" fo:text-align="justify" style:justify-single-word="false"/>
      <style:text-properties style:text-underline-style="solid" style:text-underline-width="auto" style:text-underline-color="font-color" fo:font-weight="normal" officeooo:rsid="003247f7" officeooo:paragraph-rsid="003247f7" fo:background-color="transparent" style:font-weight-asian="normal" style:font-weight-complex="normal"/>
    </style:style>
    <style:style style:name="P105" style:family="paragraph" style:parent-style-name="Standard">
      <style:paragraph-properties fo:line-height="150%" fo:text-align="justify" style:justify-single-word="false"/>
      <style:text-properties style:text-underline-style="none" fo:font-weight="normal" officeooo:rsid="003247f7" officeooo:paragraph-rsid="003247f7" fo:background-color="transparent" style:font-weight-asian="normal" style:font-weight-complex="normal"/>
    </style:style>
    <style:style style:name="P106" style:family="paragraph" style:parent-style-name="Standard">
      <style:paragraph-properties fo:line-height="150%" fo:text-align="justify" style:justify-single-word="false"/>
      <style:text-properties style:text-underline-style="none" fo:font-weight="bold" officeooo:rsid="00313797" officeooo:paragraph-rsid="001e1819" fo:background-color="transparent" style:font-weight-asian="bold" style:font-weight-complex="bold"/>
    </style:style>
    <style:style style:name="P107" style:family="paragraph" style:parent-style-name="Standard">
      <style:paragraph-properties fo:line-height="150%" fo:text-align="justify" style:justify-single-word="false"/>
      <style:text-properties style:text-underline-style="none" fo:font-weight="bold" officeooo:rsid="003e2c3f" officeooo:paragraph-rsid="001e1819" fo:background-color="transparent" style:font-weight-asian="bold" style:font-weight-complex="bold"/>
    </style:style>
    <style:style style:name="P108" style:family="paragraph" style:parent-style-name="Standard">
      <style:paragraph-properties fo:line-height="150%" fo:text-align="justify" style:justify-single-word="false"/>
      <style:text-properties style:text-underline-style="none" fo:font-weight="normal" officeooo:rsid="003f8845" officeooo:paragraph-rsid="001e1819" fo:background-color="transparent" style:font-weight-asian="normal" style:font-weight-complex="normal"/>
    </style:style>
    <style:style style:name="T1" style:family="text">
      <style:text-properties officeooo:rsid="002fa559"/>
    </style:style>
    <style:style style:name="T2" style:family="text">
      <style:text-properties officeooo:rsid="00261f25"/>
    </style:style>
    <style:style style:name="T3" style:family="text">
      <style:text-properties officeooo:rsid="0022c6b0"/>
    </style:style>
    <style:style style:name="T4" style:family="text">
      <style:text-properties officeooo:rsid="00323378"/>
    </style:style>
    <style:style style:name="T5" style:family="text">
      <style:text-properties officeooo:rsid="000ba788"/>
    </style:style>
    <style:style style:name="T6" style:family="text">
      <style:text-properties fo:background-color="transparent" loext:char-shading-value="0"/>
    </style:style>
    <style:style style:name="T7" style:family="text">
      <style:text-properties officeooo:rsid="000cd127"/>
    </style:style>
    <style:style style:name="T8" style:family="text">
      <style:text-properties fo:font-size="12pt" style:font-size-asian="12pt" style:font-size-complex="12pt"/>
    </style:style>
    <style:style style:name="T9" style:family="text">
      <style:text-properties fo:font-size="12pt" fo:font-weight="normal" officeooo:rsid="0003d2fd" fo:background-color="transparent" loext:char-shading-value="0" style:font-size-asian="10.5pt" style:font-weight-asian="normal" style:font-size-complex="12pt" style:font-weight-complex="normal"/>
    </style:style>
    <style:style style:name="T10" style:family="text">
      <style:text-properties fo:font-size="12pt" fo:font-weight="normal" officeooo:rsid="001903d4" fo:background-color="transparent" loext:char-shading-value="0" style:font-size-asian="10.5pt" style:font-weight-asian="normal" style:font-size-complex="12pt" style:font-weight-complex="normal"/>
    </style:style>
    <style:style style:name="T11" style:family="text">
      <style:text-properties fo:font-size="12pt" fo:font-weight="normal" officeooo:rsid="00193205" fo:background-color="transparent" loext:char-shading-value="0" style:font-size-asian="10.5pt" style:font-weight-asian="normal" style:font-size-complex="12pt" style:font-weight-complex="normal"/>
    </style:style>
    <style:style style:name="T12" style:family="text">
      <style:text-properties fo:font-size="12pt" fo:font-weight="normal" officeooo:rsid="0004cd86" fo:background-color="transparent" loext:char-shading-value="0" style:font-size-asian="10.5pt" style:font-weight-asian="normal" style:font-size-complex="12pt" style:font-weight-complex="normal"/>
    </style:style>
    <style:style style:name="T13" style:family="text">
      <style:text-properties fo:font-size="12pt" fo:font-weight="normal" officeooo:rsid="0011f4e5" fo:background-color="transparent" loext:char-shading-value="0" style:font-size-asian="10.5pt" style:font-weight-asian="normal" style:font-size-complex="12pt" style:font-weight-complex="normal"/>
    </style:style>
    <style:style style:name="T14" style:family="text">
      <style:text-properties fo:font-size="12pt" fo:font-weight="normal" officeooo:rsid="0006412c" fo:background-color="transparent" loext:char-shading-value="0" style:font-size-asian="10.5pt" style:font-weight-asian="normal" style:font-size-complex="12pt" style:font-weight-complex="normal"/>
    </style:style>
    <style:style style:name="T15" style:family="text">
      <style:text-properties fo:font-size="12pt" fo:font-weight="normal" officeooo:rsid="0007b87c" fo:background-color="transparent" loext:char-shading-value="0" style:font-size-asian="10.5pt" style:font-weight-asian="normal" style:font-size-complex="12pt" style:font-weight-complex="normal"/>
    </style:style>
    <style:style style:name="T16" style:family="text">
      <style:text-properties fo:font-size="12pt" fo:font-weight="normal" officeooo:rsid="00084ab6" fo:background-color="transparent" loext:char-shading-value="0" style:font-size-asian="10.5pt" style:font-weight-asian="normal" style:font-size-complex="12pt" style:font-weight-complex="normal"/>
    </style:style>
    <style:style style:name="T17" style:family="text">
      <style:text-properties fo:font-size="12pt" fo:font-weight="normal" officeooo:rsid="001f8b36" fo:background-color="transparent" loext:char-shading-value="0" style:font-size-asian="10.5pt" style:font-weight-asian="normal" style:font-size-complex="12pt" style:font-weight-complex="normal"/>
    </style:style>
    <style:style style:name="T18" style:family="text">
      <style:text-properties fo:font-size="12pt" fo:font-weight="normal" officeooo:rsid="00277863" fo:background-color="transparent" loext:char-shading-value="0" style:font-size-asian="10.5pt" style:font-weight-asian="normal" style:font-size-complex="12pt" style:font-weight-complex="normal"/>
    </style:style>
    <style:style style:name="T19" style:family="text">
      <style:text-properties officeooo:rsid="0021943e"/>
    </style:style>
    <style:style style:name="T20" style:family="text">
      <style:text-properties fo:font-size="12pt" fo:font-weight="normal" officeooo:rsid="001ad8b7" fo:background-color="transparent" loext:char-shading-value="0" style:font-size-asian="10.5pt" style:font-weight-asian="normal" style:font-size-complex="12pt" style:font-weight-complex="normal"/>
    </style:style>
    <style:style style:name="T21" style:family="text">
      <style:text-properties fo:font-weight="bold" officeooo:rsid="0022c6b0" fo:background-color="transparent" loext:char-shading-value="0" style:font-weight-asian="bold" style:font-weight-complex="bold"/>
    </style:style>
    <style:style style:name="T22" style:family="text">
      <style:text-properties fo:font-weight="bold" officeooo:rsid="000a7f9d" fo:background-color="transparent" loext:char-shading-value="0" style:font-weight-asian="bold" style:font-weight-complex="bold"/>
    </style:style>
    <style:style style:name="T23" style:family="text">
      <style:text-properties officeooo:rsid="000a7f9d"/>
    </style:style>
    <style:style style:name="T24" style:family="text">
      <style:text-properties officeooo:rsid="00277863"/>
    </style:style>
    <style:style style:name="T25" style:family="text">
      <style:text-properties officeooo:rsid="00242966"/>
    </style:style>
    <style:style style:name="T26" style:family="text">
      <style:text-properties officeooo:rsid="00251fed" fo:background-color="transparent" loext:char-shading-value="0"/>
    </style:style>
    <style:style style:name="T27" style:family="text">
      <style:text-properties officeooo:rsid="002b0335" fo:background-color="transparent" loext:char-shading-value="0"/>
    </style:style>
    <style:style style:name="T28" style:family="text">
      <style:text-properties officeooo:rsid="003e2ae9" fo:background-color="transparent" loext:char-shading-value="0"/>
    </style:style>
    <style:style style:name="T29" style:family="text">
      <style:text-properties officeooo:rsid="002b3933"/>
    </style:style>
    <style:style style:name="T30" style:family="text">
      <style:text-properties officeooo:rsid="002c9881"/>
    </style:style>
    <style:style style:name="T31" style:family="text">
      <style:text-properties officeooo:rsid="000a9002"/>
    </style:style>
    <style:style style:name="T32" style:family="text">
      <style:text-properties officeooo:rsid="0035c9bd" fo:background-color="transparent" loext:char-shading-value="0"/>
    </style:style>
    <style:style style:name="T33" style:family="text">
      <style:text-properties officeooo:rsid="002c9881" fo:background-color="transparent" loext:char-shading-value="0"/>
    </style:style>
    <style:style style:name="T34" style:family="text">
      <style:text-properties officeooo:rsid="000a9002" fo:background-color="transparent" loext:char-shading-value="0"/>
    </style:style>
    <style:style style:name="T35" style:family="text">
      <style:text-properties officeooo:rsid="0026e348"/>
    </style:style>
    <style:style style:name="T36" style:family="text">
      <style:text-properties officeooo:rsid="0035c9bd"/>
    </style:style>
    <style:style style:name="T37" style:family="text">
      <style:text-properties officeooo:rsid="002cad8c"/>
    </style:style>
    <style:style style:name="T38" style:family="text">
      <style:text-properties officeooo:rsid="000ba832"/>
    </style:style>
    <style:style style:name="T39" style:family="text">
      <style:text-properties officeooo:rsid="000c59ca"/>
    </style:style>
    <style:style style:name="T40" style:family="text">
      <style:text-properties officeooo:rsid="001cae25"/>
    </style:style>
    <style:style style:name="T41" style:family="text">
      <style:text-properties officeooo:rsid="002847e0"/>
    </style:style>
    <style:style style:name="T42" style:family="text">
      <style:text-properties fo:font-size="12pt" fo:font-weight="normal" officeooo:rsid="001ad8b7" style:font-size-asian="10.5pt" style:font-weight-asian="normal" style:font-size-complex="12pt" style:font-weight-complex="normal"/>
    </style:style>
    <style:style style:name="T43" style:family="text">
      <style:text-properties fo:font-size="12pt" fo:font-weight="normal" officeooo:rsid="0012e9b5" style:font-size-asian="10.5pt" style:font-weight-asian="normal" style:font-size-complex="12pt" style:font-weight-complex="normal"/>
    </style:style>
    <style:style style:name="T44" style:family="text">
      <style:text-properties fo:font-size="12pt" fo:font-weight="normal" officeooo:rsid="001cae25" style:font-size-asian="10.5pt" style:font-weight-asian="normal" style:font-size-complex="12pt" style:font-weight-complex="normal"/>
    </style:style>
    <style:style style:name="T45" style:family="text">
      <style:text-properties officeooo:rsid="0028397a"/>
    </style:style>
    <style:style style:name="T46" style:family="text">
      <style:text-properties officeooo:rsid="00293c37"/>
    </style:style>
    <style:style style:name="T47" style:family="text">
      <style:text-properties officeooo:rsid="0017e5c7"/>
    </style:style>
    <style:style style:name="T48" style:family="text">
      <style:text-properties officeooo:rsid="001e1468"/>
    </style:style>
    <style:style style:name="T49" style:family="text">
      <style:text-properties officeooo:rsid="000e22b7"/>
    </style:style>
    <style:style style:name="T50" style:family="text">
      <style:text-properties fo:font-weight="normal" officeooo:rsid="000e22b7" fo:background-color="transparent" loext:char-shading-value="0" style:font-weight-asian="normal" style:font-weight-complex="normal"/>
    </style:style>
    <style:style style:name="T51" style:family="text">
      <style:text-properties fo:font-weight="normal" officeooo:rsid="002683f6" fo:background-color="transparent" loext:char-shading-value="0" style:font-weight-asian="normal" style:font-weight-complex="normal"/>
    </style:style>
    <style:style style:name="T52" style:family="text">
      <style:text-properties fo:font-weight="normal" officeooo:rsid="000ed6b9" fo:background-color="transparent" loext:char-shading-value="0" style:font-weight-asian="normal" style:font-weight-complex="normal"/>
    </style:style>
    <style:style style:name="T53" style:family="text">
      <style:text-properties fo:font-weight="normal" officeooo:rsid="002ba69e" fo:background-color="transparent" loext:char-shading-value="0" style:font-weight-asian="normal" style:font-weight-complex="normal"/>
    </style:style>
    <style:style style:name="T54" style:family="text">
      <style:text-properties fo:font-weight="normal" officeooo:rsid="001e1468" fo:background-color="transparent" loext:char-shading-value="0" style:font-weight-asian="normal" style:font-weight-complex="normal"/>
    </style:style>
    <style:style style:name="T55" style:family="text">
      <style:text-properties officeooo:rsid="0021cef7"/>
    </style:style>
    <style:style style:name="T56" style:family="text">
      <style:text-properties officeooo:rsid="002b4601"/>
    </style:style>
    <style:style style:name="T57" style:family="text">
      <style:text-properties officeooo:rsid="000ed6b9"/>
    </style:style>
    <style:style style:name="T58" style:family="text">
      <style:text-properties officeooo:rsid="002ba69e"/>
    </style:style>
    <style:style style:name="T59" style:family="text">
      <style:text-properties fo:font-weight="bold" style:font-weight-asian="bold" style:font-weight-complex="bold"/>
    </style:style>
    <style:style style:name="T60" style:family="text">
      <style:text-properties fo:font-weight="bold" officeooo:rsid="000ed6b9" style:font-weight-asian="bold" style:font-weight-complex="bold"/>
    </style:style>
    <style:style style:name="T61" style:family="text">
      <style:text-properties officeooo:rsid="000fd906"/>
    </style:style>
    <style:style style:name="T62" style:family="text">
      <style:text-properties fo:font-weight="bold" officeooo:rsid="002ba69e" style:font-weight-asian="bold" style:font-weight-complex="bold"/>
    </style:style>
    <style:style style:name="T63" style:family="text">
      <style:text-properties fo:font-weight="normal" officeooo:rsid="002ba69e" style:font-weight-asian="normal" style:font-weight-complex="normal"/>
    </style:style>
    <style:style style:name="T64" style:family="text">
      <style:text-properties fo:font-weight="normal" officeooo:rsid="000fd906" style:font-weight-asian="normal" style:font-weight-complex="normal"/>
    </style:style>
    <style:style style:name="T65" style:family="text">
      <style:text-properties officeooo:rsid="002c8a3b"/>
    </style:style>
    <style:style style:name="T66" style:family="text">
      <style:text-properties officeooo:rsid="0021ea7e"/>
    </style:style>
    <style:style style:name="T67" style:family="text">
      <style:text-properties style:text-underline-style="solid" style:text-underline-width="auto" style:text-underline-color="font-color" fo:font-weight="bold" officeooo:rsid="00199272" style:font-weight-asian="bold" style:font-weight-complex="bold"/>
    </style:style>
    <style:style style:name="T68" style:family="text">
      <style:text-properties style:text-underline-style="solid" style:text-underline-width="auto" style:text-underline-color="font-color" fo:font-weight="bold" officeooo:rsid="00241b31" style:font-weight-asian="bold" style:font-weight-complex="bold"/>
    </style:style>
    <style:style style:name="T69" style:family="text">
      <style:text-properties style:text-underline-style="solid" style:text-underline-width="auto" style:text-underline-color="font-color" fo:font-weight="bold" officeooo:rsid="00241b31" fo:background-color="transparent" loext:char-shading-value="0" style:font-weight-asian="bold" style:font-weight-complex="bold"/>
    </style:style>
    <style:style style:name="T70" style:family="text">
      <style:text-properties style:text-underline-style="solid" style:text-underline-width="auto" style:text-underline-color="font-color" fo:font-weight="bold" officeooo:rsid="001e1819" fo:background-color="transparent" loext:char-shading-value="0" style:font-weight-asian="bold" style:font-weight-complex="bold"/>
    </style:style>
    <style:style style:name="T71" style:family="text">
      <style:text-properties style:text-underline-style="solid" style:text-underline-width="auto" style:text-underline-color="font-color" fo:font-weight="bold" officeooo:rsid="001f8b36" fo:background-color="transparent" loext:char-shading-value="0" style:font-weight-asian="bold" style:font-weight-complex="bold"/>
    </style:style>
    <style:style style:name="T72" style:family="text">
      <style:text-properties officeooo:rsid="0026b622"/>
    </style:style>
    <style:style style:name="T73" style:family="text">
      <style:text-properties officeooo:rsid="0030b3a4"/>
    </style:style>
    <style:style style:name="T74" style:family="text">
      <style:text-properties officeooo:rsid="002abba8"/>
    </style:style>
    <style:style style:name="T75" style:family="text">
      <style:text-properties officeooo:rsid="002583b7"/>
    </style:style>
    <style:style style:name="T76" style:family="text">
      <style:text-properties officeooo:rsid="0032377e"/>
    </style:style>
    <style:style style:name="T77" style:family="text">
      <style:text-properties officeooo:rsid="0010ada1"/>
    </style:style>
    <style:style style:name="T78" style:family="text">
      <style:text-properties officeooo:rsid="00221756"/>
    </style:style>
    <style:style style:name="T79" style:family="text">
      <style:text-properties officeooo:rsid="00328344"/>
    </style:style>
    <style:style style:name="T80" style:family="text">
      <style:text-properties officeooo:rsid="001e1819"/>
    </style:style>
    <style:style style:name="T81" style:family="text">
      <style:text-properties officeooo:rsid="002aecc9"/>
    </style:style>
    <style:style style:name="T82" style:family="text">
      <style:text-properties officeooo:rsid="0014dc49"/>
    </style:style>
    <style:style style:name="T83" style:family="text">
      <style:text-properties officeooo:rsid="002cad8c" fo:background-color="transparent" loext:char-shading-value="0"/>
    </style:style>
    <style:style style:name="T84" style:family="text">
      <style:text-properties officeooo:rsid="002ddf2f" fo:background-color="transparent" loext:char-shading-value="0"/>
    </style:style>
    <style:style style:name="T85" style:family="text">
      <style:text-properties officeooo:rsid="002df986"/>
    </style:style>
    <style:style style:name="T86" style:family="text">
      <style:text-properties officeooo:rsid="003bf488"/>
    </style:style>
    <style:style style:name="T87" style:family="text">
      <style:text-properties officeooo:rsid="0022fac5"/>
    </style:style>
    <style:style style:name="T88" style:family="text">
      <style:text-properties officeooo:rsid="0038e3da"/>
    </style:style>
    <style:style style:name="T89" style:family="text">
      <style:text-properties officeooo:rsid="0038e3da" fo:background-color="transparent" loext:char-shading-value="0"/>
    </style:style>
    <style:style style:name="T90" style:family="text">
      <style:text-properties officeooo:rsid="003bf488" fo:background-color="transparent" loext:char-shading-value="0"/>
    </style:style>
    <style:style style:name="T91" style:family="text">
      <style:text-properties fo:font-weight="bold" officeooo:rsid="001e6240" fo:background-color="transparent" loext:char-shading-value="0" style:font-weight-asian="bold" style:font-weight-complex="bold"/>
    </style:style>
    <style:style style:name="T92" style:family="text">
      <style:text-properties officeooo:rsid="0010ada1" fo:background-color="transparent" loext:char-shading-value="0"/>
    </style:style>
    <style:style style:name="T93" style:family="text">
      <style:text-properties officeooo:rsid="001e6240" fo:background-color="transparent" loext:char-shading-value="0"/>
    </style:style>
    <style:style style:name="T94" style:family="text">
      <style:text-properties officeooo:rsid="002ce606" fo:background-color="transparent" loext:char-shading-value="0"/>
    </style:style>
    <style:style style:name="T95" style:family="text">
      <style:text-properties officeooo:rsid="001e1819" fo:background-color="transparent" loext:char-shading-value="0"/>
    </style:style>
    <style:style style:name="T96" style:family="text">
      <style:text-properties officeooo:rsid="0022fac5" fo:background-color="transparent" loext:char-shading-value="0"/>
    </style:style>
    <style:style style:name="T97" style:family="text">
      <style:text-properties style:text-underline-style="none" officeooo:rsid="0010ada1" fo:background-color="transparent" loext:char-shading-value="0"/>
    </style:style>
    <style:style style:name="T98" style:family="text">
      <style:text-properties style:text-underline-style="none" officeooo:rsid="0022fac5" fo:background-color="transparent" loext:char-shading-value="0"/>
    </style:style>
    <style:style style:name="T99" style:family="text">
      <style:text-properties style:text-underline-style="none" officeooo:rsid="002df986" fo:background-color="transparent" loext:char-shading-value="0"/>
    </style:style>
    <style:style style:name="T100" style:family="text">
      <style:text-properties style:text-underline-style="none" officeooo:rsid="003a879c" fo:background-color="transparent" loext:char-shading-value="0"/>
    </style:style>
    <style:style style:name="T101" style:family="text">
      <style:text-properties style:text-underline-style="none" officeooo:rsid="001e6240" fo:background-color="transparent" loext:char-shading-value="0"/>
    </style:style>
    <style:style style:name="T102" style:family="text">
      <style:text-properties officeooo:rsid="002ce606"/>
    </style:style>
    <style:style style:name="T103" style:family="text">
      <style:text-properties officeooo:rsid="003bfbb7"/>
    </style:style>
    <style:style style:name="T104" style:family="text">
      <style:text-properties officeooo:rsid="003cd053"/>
    </style:style>
    <style:style style:name="T105" style:family="text">
      <style:text-properties officeooo:rsid="001e6240"/>
    </style:style>
    <style:style style:name="T106" style:family="text">
      <style:text-properties style:text-underline-style="none" officeooo:rsid="002fe25c" fo:background-color="transparent" loext:char-shading-value="0"/>
    </style:style>
    <style:style style:name="T107" style:family="text">
      <style:text-properties style:text-underline-style="none" officeooo:rsid="003cd053" fo:background-color="transparent" loext:char-shading-value="0"/>
    </style:style>
    <style:style style:name="T108" style:family="text">
      <style:text-properties style:text-underline-style="none" officeooo:rsid="00306d8e" fo:background-color="transparent" loext:char-shading-value="0"/>
    </style:style>
    <style:style style:name="T109" style:family="text">
      <style:text-properties style:text-underline-style="none" fo:font-weight="bold" officeooo:rsid="002fe25c" fo:background-color="transparent" loext:char-shading-value="0" style:font-weight-asian="bold" style:font-weight-complex="bold"/>
    </style:style>
    <style:style style:name="T110" style:family="text">
      <style:text-properties officeooo:rsid="003e2c3f"/>
    </style:style>
    <style:style style:name="T111" style:family="text">
      <style:text-properties style:text-underline-style="none" officeooo:rsid="00164582" fo:background-color="transparent" loext:char-shading-value="0"/>
    </style:style>
    <style:style style:name="T112" style:family="text">
      <style:text-properties style:text-underline-style="none" officeooo:rsid="003e2c3f" fo:background-color="transparent" loext:char-shading-value="0"/>
    </style:style>
    <style:style style:name="T113" style:family="text">
      <style:text-properties style:text-underline-style="none" officeooo:rsid="003b2b8f" fo:background-color="transparent" loext:char-shading-value="0"/>
    </style:style>
    <style:style style:name="T114" style:family="text">
      <style:text-properties style:text-underline-style="none" officeooo:rsid="002cf38e" fo:background-color="transparent" loext:char-shading-value="0"/>
    </style:style>
    <style:style style:name="T115" style:family="text">
      <style:text-properties style:text-underline-style="none" fo:font-weight="bold" officeooo:rsid="003e2c3f" fo:background-color="transparent" loext:char-shading-value="0" style:font-weight-asian="bold" style:font-weight-complex="bold"/>
    </style:style>
    <style:style style:name="T116" style:family="text">
      <style:text-properties style:text-underline-style="none" fo:font-weight="normal" officeooo:rsid="003e2c3f" fo:background-color="transparent" loext:char-shading-value="0" style:font-weight-asian="normal" style:font-weight-complex="normal"/>
    </style:style>
    <style:style style:name="T117" style:family="text">
      <style:text-properties officeooo:rsid="0032d243"/>
    </style:style>
    <style:style style:name="T118" style:family="text">
      <style:text-properties officeooo:rsid="00255698"/>
    </style:style>
    <style:style style:name="T119" style:family="text">
      <style:text-properties officeooo:rsid="002cf38e"/>
    </style:style>
    <style:style style:name="T120" style:family="text">
      <style:text-properties style:text-underline-style="none" officeooo:rsid="003f8845" fo:background-color="transparent" loext:char-shading-value="0"/>
    </style:style>
    <style:style style:name="T121" style:family="text">
      <style:text-properties style:text-underline-style="none" officeooo:rsid="00313797" fo:background-color="transparent" loext:char-shading-value="0"/>
    </style:style>
    <style:style style:name="T122" style:family="text">
      <style:text-properties style:text-underline-style="none" officeooo:rsid="00255698" fo:background-color="transparent" loext:char-shading-value="0"/>
    </style:style>
    <style:style style:name="fr1" style:family="graphic" style:parent-style-name="Graphics">
      <style:graphic-properties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1" draw:name="Image1" text:anchor-type="page" text:anchor-page-number="1" svg:x="2.671cm" svg:y="2.487cm" svg:width="15.319cm" svg:height="10.192cm" draw:z-index="0">
        <draw:image xlink:href="Pictures/1000000000000113000000B763CF5158.png" xlink:type="simple" xlink:show="embed" xlink:actuate="onLoad" draw:mime-type="image/png"/>
      </draw:frame>
      <text:p text:style-name="Standard"><text:s/></text:p>
      <text:p text:style-name="Standard"><text:s/></text:p>
      <text:p text:style-name="P1"/>
      <text:p text:style-name="P2">Séjour bleu à Rivehaute (64190)</text:p>
      <text:p text:style-name="P2"/>
      <text:p text:style-name="P2">Du <text:span text:style-name="T1">3</text:span><text:span text:style-name="T2"> au 2</text:span><text:span text:style-name="T1">3</text:span><text:span text:style-name="T2"> août 202</text:span><text:span text:style-name="T1">6</text:span></text:p>
      <text:p text:style-name="P3"/>
      <text:p text:style-name="P3"/>
      <text:p text:style-name="P3"/>
      <text:p text:style-name="P3"/>
      <text:p text:style-name="P3"/>
      <text:p text:style-name="P3"/>
      <text:p text:style-name="P3"/>
      <text:p text:style-name="P3"/>
      <text:p text:style-name="P3"/>
      <text:p text:style-name="P3"/>
      <text:p text:style-name="P3"/>
      <text:p text:style-name="P4"><text:soft-page-break/>Projet pédagogique séjour bleu Rivehaute 202<text:span text:style-name="T2">5</text:span></text:p>
      <text:p text:style-name="P4"/>
      <text:p text:style-name="P5">1.<text:span text:style-name="T3">1</text:span>) Présentation de l’AVEI</text:p>
      <text:p text:style-name="P6"/>
      <text:p text:style-name="P6"><text:tab/>L’association fut crée en 1982, par des travailleurs sociaux des établissements spécialisés de Cognac. L’objectif était de <text:span text:style-name="T4">fonder</text:span> une association capable d’organiser des séjours adaptés. Plus particulièrement de confier l’accompagnement d’enfants à des animateurs, encadrés par des professionnels de l’éducation spécialisée. <text:span text:style-name="T5">Toujours avec l’idée d’un cadre extra-éducatif.</text:span></text:p>
      <text:p text:style-name="P6">Avec le temps, les séjours proposés ont permis de prendre en charge des troubles psychiques plus complexes (autisme…). Mais aussi, d’accueillir des enfants aux origines géographiques plus lointaines (Aquitaine, Pays de la <text:s/>Loire, Île-de-France…). Égale<text:span text:style-name="T6">ment, d’élargir l’accueil à des tranches d’âges plus larges, comme les jeunes enfants et les adultes. </text:span></text:p>
      <text:p text:style-name="P7">En 2003 l’AVEI est devenue un établissement autonome de l’association FCOL (fédération charentaise des œuvres laïques). Cette-dernière est un acteur majeur de l’éducation populaire et gère des établissements médico-sociaux. <text:span text:style-name="T7">Cette fusion a permis à l’AVEI d’appartenir aux réseaux de l’animation et du médico-social.</text:span></text:p>
      <text:p text:style-name="P7"><text:tab/>Les projets d’activités <text:span text:style-name="T7">sont axés sur la détente, les découvertes, les rencontres et les loisirs. </text:span></text:p>
      <text:p text:style-name="P8">Les objectifs pédagogique<text:span text:style-name="T8">s sont similaires à ceux de l’éducation populaire, c’est-à-dire favoriser le vivre ensemble, le respect, la responsabilisation, l’autonomie et l’épanouissement. </text:span></text:p>
      <text:p text:style-name="P9">Pour y arriver il est primordial de mettre en place un cadre contenant et bienveillant. </text:p>
      <text:p text:style-name="P9"/>
      <text:p text:style-name="P10">1.2) Présentation du séjour</text:p>
      <text:p text:style-name="P10"/>
      <text:p text:style-name="P11"><text:span text:style-name="T9"><text:tab/>Le séjour se déroule </text:span><text:span text:style-name="T10">au DITEP les Events à Rivehaute (64190)</text:span><text:span text:style-name="T9">. Il accueille des adolescents âgés de 1</text:span><text:span text:style-name="T11">2</text:span><text:span text:style-name="T9"> à 17 ans. </text:span><text:span text:style-name="T12">Ces derniers </text:span><text:span text:style-name="T13">ont</text:span><text:span text:style-name="T14"> une autonomie moyenne, </text:span><text:span text:style-name="T15">c’est à dire qu’ils nécessitent plus d’accompagnement durant les moments de vie quotidienne. Il faudra pour cela s’adapter aux différents profils des jeunes accueillis. </text:span><text:span text:style-name="T11">Ceci nécessite d’apprendre à connaître les jeunes et leurs habitudes.</text:span><text:span text:style-name="T15"> </text:span><text:span text:style-name="T16">Pour </text:span><text:span text:style-name="T11">le bon déroulement du séjour,</text:span><text:span text:style-name="T16"> un accompagnement renforcé est mis en place, il y aura un adulte encadrant pour 4 </text:span><text:span text:style-name="T17">à 5</text:span><text:span text:style-name="T16"> adolescents </text:span><text:span text:style-name="T18">sur centre et deux adultes pour 7 jeunes en sortie.</text:span></text:p>
      <text:p text:style-name="P12"/>
      <text:p text:style-name="P13">Les vacanciers dorment dans des chambres de 3 lits réparties au sein de 3 pavillons. <text:span text:style-name="T19">Les animateurs sont référents d’un pavillon, ils seront organisés en binôme pour les pavillons garçons et en trinôme pour le pavillon fille.</text:span></text:p>
      <text:p text:style-name="P14"><text:span text:style-name="T16"><text:s/></text:span><text:span text:style-name="T20">Le DITEP comprend des infrastructures sportives : un gymnase, un terrain de football, un terrain de basket, un terrain de badminton et un terrain de handball. Ces dernières seront utilisées pour les </text:span><text:soft-page-break/><text:span text:style-name="T20">activités en tenant compte des conditions climatiques. Il est possible de mettre en place des activités dans les salles à manger ou dans les salons situés au rez-de-chaussée des pavillons.</text:span></text:p>
      <text:p text:style-name="P15"/>
      <text:p text:style-name="P16"><text:span text:style-name="T21">2) </text:span><text:span text:style-name="T22">Composition de l’équipe </text:span></text:p>
      <text:p text:style-name="P17"><text:tab/>L’équipe d’encadrement <text:span text:style-name="T23">est</text:span> composée de <text:span text:style-name="T24">9</text:span> animateurs, une adjointe/assistante sanitaire et <text:span text:style-name="T24">d’ </text:span>un directeur. </text:p>
      <text:p text:style-name="P18"><text:tab/>L’équipe technique est composée de deux personnels de service et d’un cuisinier.</text:p>
      <text:p text:style-name="P19"/>
      <text:p text:style-name="P19">2.1) Rôle des membres de l’équipe</text:p>
      <text:p text:style-name="P20"><text:span text:style-name="T25">Le</text:span> directeur</text:p>
      <text:list text:style-name="L1">
        <text:list-item>
          <text:p text:style-name="P21">Garant du projet éducatif de l’association et de sa mise en application </text:p>
        </text:list-item>
        <text:list-item>
          <text:p text:style-name="P21">Responsable de la santé, de la sécurité morale, affective et physique de tous les membres du séjour</text:p>
        </text:list-item>
        <text:list-item>
          <text:p text:style-name="P21">Gestionnaire du budge<text:span text:style-name="T25">t</text:span></text:p>
        </text:list-item>
        <text:list-item>
          <text:p text:style-name="P21">Formateur auprès de l’équipe d’animation </text:p>
        </text:list-item>
        <text:list-item>
          <text:p text:style-name="P22"><text:span text:style-name="T26">Responsable</text:span><text:span text:style-name="T27"> des communications avec les familles, l’organisme et les prestataires </text:span></text:p>
        </text:list-item>
        <text:list-item>
          <text:p text:style-name="P23"><text:span text:style-name="T28">G</text:span><text:span text:style-name="T6">estionnaire des personnels de service et du cuisinier </text:span></text:p>
        </text:list-item>
        <text:list-item>
          <text:p text:style-name="P24">Gestionnaire des traitements médicaux en cas de congé de l’assistante sanitaire</text:p>
          <text:p text:style-name="P21"/>
        </text:list-item>
      </text:list>
      <text:p text:style-name="P20">L’assistant<text:span text:style-name="T29">e</text:span> sanitaire/<text:span text:style-name="T30">adjoint</text:span><text:span text:style-name="T29">e</text:span></text:p>
      <text:list text:style-name="L2">
        <text:list-item>
          <text:p text:style-name="P25">Gestionnaire des traitements médicaux des enfants</text:p>
        </text:list-item>
        <text:list-item>
          <text:p text:style-name="P25">Responsable de la transmission d’informations relatives aux particularités alimentaires au cuisinier et à l’équipe d’animation</text:p>
        </text:list-item>
        <text:list-item>
          <text:p text:style-name="P25">Responsable de la transmission d’informations relatives aux traitements d’urgence aux animateurs, <text:span text:style-name="T31">elle</text:span> devra s’assurer que les animateurs disposent des traitements d’urgence lors des sorties</text:p>
        </text:list-item>
        <text:list-item>
          <text:p text:style-name="P25">Gestionnaire des trousses de secours </text:p>
        </text:list-item>
        <text:list-item>
          <text:p text:style-name="P25">Gestionnaire du cahier d’infirmerie</text:p>
        </text:list-item>
        <text:list-item>
          <text:p text:style-name="P26">Prévient le directeur des achats relatifs à l’hygiène</text:p>
        </text:list-item>
        <text:list-item>
          <text:p text:style-name="P27"><text:span text:style-name="T32">Doit</text:span><text:span text:style-name="T33"> prévenir un médecin à proximité de la tenue du séjour</text:span></text:p>
        </text:list-item>
        <text:list-item>
          <text:p text:style-name="P25">Assure la direction en l’absence du directeur </text:p>
        </text:list-item>
        <text:list-item>
          <text:p text:style-name="P27"><text:span text:style-name="T34">Renforce l’équipe d’encadrement durant les </text:span><text:span text:style-name="T33">activités et </text:span><text:span text:style-name="T34">les </text:span><text:span text:style-name="T33">sorties en dehors de ses obligations</text:span></text:p>
        </text:list-item>
      </text:list>
      <text:p text:style-name="P28"/>
      <text:p text:style-name="P29"/>
      <text:p text:style-name="P29"><text:soft-page-break/>L’équipe d’animation</text:p>
      <text:list text:style-name="L3">
        <text:list-item>
          <text:p text:style-name="P30">Responsable de la mise en place d’un cadre sécurisant <text:span text:style-name="T35">et rassurant</text:span> pour les enfants (mise en place de repères, <text:span text:style-name="T36">être </text:span>attentif aux besoins, bienveillance…)</text:p>
        </text:list-item>
        <text:list-item>
          <text:p text:style-name="P30">Responsable de l’hygiène des enfants et de la propreté de leur cadre de vie (rangement des chambres, <text:span text:style-name="T37">gestion du linge et rangement </text:span>des salles d’activités. Il est <text:span text:style-name="T38">recommandé</text:span> d’<text:span text:style-name="T39">impliquer les jeunes dans ces tâches</text:span>)</text:p>
        </text:list-item>
        <text:list-item>
          <text:p text:style-name="P31">Aider les enfants à choisir une tenue adaptée à l’activité qu’ils vont faire (exemple : un enfant qui randonne ne part pas en tong)</text:p>
        </text:list-item>
        <text:list-item>
          <text:p text:style-name="P32">Fixe un planning d’animation sans oublier de prévoir des petits jeux <text:span text:style-name="T40">en cas d’imprévus (météo, canicule, sortie annulée...)</text:span></text:p>
        </text:list-item>
        <text:list-item>
          <text:p text:style-name="P30">Garant de la sécurité des enfants (dans beaucoup de situation<text:span text:style-name="T36">s</text:span> la sécurité primera sur le choix de l’enfant)</text:p>
        </text:list-item>
        <text:list-item>
          <text:p text:style-name="P30"><text:span text:style-name="T41">S’assurer </text:span>que les <text:span text:style-name="T38">jeunes</text:span> de <text:span text:style-name="T36">l</text:span><text:span text:style-name="T41">a</text:span> chambre de référence vont à la selle</text:p>
        </text:list-item>
        <text:list-item>
          <text:p text:style-name="P33"><text:span text:style-name="T41">E</text:span>ffectuer env<text:span text:style-name="T40">iron 3 nuits d’astreinte</text:span> </text:p>
        </text:list-item>
        <text:list-item>
          <text:p text:style-name="P34">Avoir son téléphone sur soi et être constamment joignable durant les temps de travail </text:p>
        </text:list-item>
        <text:list-item>
          <text:p text:style-name="P35"><text:span text:style-name="T42">Prévenir le directeur </text:span><text:span text:style-name="T43">de la composition des groupes d’activité et de sortie </text:span><text:span text:style-name="T44">et le noter sur le cahier prévu à cet effet</text:span></text:p>
        </text:list-item>
      </text:list>
      <text:p text:style-name="P36"/>
      <text:p text:style-name="P37">3) Les objectifs pédagogiques du séjour</text:p>
      <text:p text:style-name="P37"/>
      <table:table table:name="Tableau1" table:style-name="Tableau1">
        <table:table-column table:style-name="Tableau1.A" table:number-columns-repeated="3"/>
        <table:table-row>
          <table:table-cell table:style-name="Tableau1.A1" office:value-type="string">
            <text:p text:style-name="P38">Objectifs généraux</text:p>
          </table:table-cell>
          <table:table-cell table:style-name="Tableau1.A1" office:value-type="string">
            <text:p text:style-name="P38">Objectifs pédagogiques</text:p>
          </table:table-cell>
          <table:table-cell table:style-name="Tableau1.C1" office:value-type="string">
            <text:p text:style-name="P38">Objectifs opérationnels </text:p>
          </table:table-cell>
        </table:table-row>
        <table:table-row>
          <table:table-cell table:style-name="Tableau1.A2" office:value-type="string">
            <text:p text:style-name="P39"/>
            <text:p text:style-name="P39"/>
            <text:p text:style-name="P40">Favoriser la cohésion sur le séjour</text:p>
          </table:table-cell>
          <table:table-cell table:style-name="Tableau1.A2" office:value-type="string">
            <text:p text:style-name="P41">Mettre en place un cadre favorisant la vie de groupe</text:p>
            <text:p text:style-name="P42"/>
            <text:p text:style-name="P42"/>
            <text:p text:style-name="P42">Favoriser l’entraide entre les membres du séjour </text:p>
          </table:table-cell>
          <table:table-cell table:style-name="Tableau1.C2" office:value-type="string">
            <text:p text:style-name="P43">-Permettre aux enfants d’apprendre à se connaître <text:span text:style-name="T39">et à se respecter </text:span>via des jeux </text:p>
            <text:p text:style-name="P43"/>
            <text:p text:style-name="P43">-Mettre en place des activités en équipe</text:p>
            <text:p text:style-name="P44">-Inciter les jeunes les plus autonomes à aider ceux qui le sont moins lorsque cela est possible</text:p>
            <text:p text:style-name="P45">-Inclure les jeunes dans le rangement des salles d’activités et le nettoyage des pavillons</text:p>
          </table:table-cell>
        </table:table-row>
        <table:table-row>
          <table:table-cell table:style-name="Tableau1.A2" office:value-type="string">
            <text:p text:style-name="P46"/>
            <text:p text:style-name="P46"/>
            <text:p text:style-name="P46">Favoriser l’épanouissement <text:s/></text:p>
          </table:table-cell>
          <table:table-cell table:style-name="Tableau1.A2" office:value-type="string">
            <text:p text:style-name="P47"><text:span text:style-name="T45">Faire découvrir de nouve</text:span><text:span text:style-name="T39">aux lieux et de nouvelles activités</text:span></text:p>
            <text:p text:style-name="P42"/>
            <text:p text:style-name="P42"/>
            <text:p text:style-name="P42">Respecter le rythme des vacanciers </text:p>
            <text:p text:style-name="P42"/>
            <text:p text:style-name="P48"><text:soft-page-break/>Amener les vacanciers à découvrir la culture régionale <text:span text:style-name="T46">(pelote basque, danse basque, patrimoine historique local...)</text:span></text:p>
            <text:p text:style-name="P42"/>
            <text:p text:style-name="P42"/>
            <text:p text:style-name="P49"/>
          </table:table-cell>
          <table:table-cell table:style-name="Tableau1.C2" office:value-type="string">
            <text:p text:style-name="P50">-Proposer des sorties et des activités variées </text:p>
            <text:p text:style-name="P49">-Proposer des sorties culturelles</text:p>
            <text:p text:style-name="P50"/>
            <text:p text:style-name="P51">-Mise en place d’un petit déjeuner échelonné jusqu’à 10h</text:p>
            <text:p text:style-name="P50">-Prêter attention à la fatigabilité <text:soft-page-break/>des enfants </text:p>
            <text:p text:style-name="P49">-Permettre aux jeunes d’aller se coucher plus tôt s’ils le souhaitent</text:p>
            <text:p text:style-name="P49">-<text:span text:style-name="T47">Laisser la possibilité de faire des siestes aux jeunes qui en ont besoin </text:span></text:p>
          </table:table-cell>
        </table:table-row>
        <table:table-row>
          <table:table-cell table:style-name="Tableau1.A2" office:value-type="string">
            <text:p text:style-name="P46"/>
            <text:p text:style-name="P46"/>
            <text:p text:style-name="P46">Intégrer le choix <text:s/>dans l’organisation du séjour </text:p>
          </table:table-cell>
          <table:table-cell table:style-name="Tableau1.A2" office:value-type="string">
            <text:p text:style-name="P42">Permettre aux enfants de participer activement à leur séjour </text:p>
            <text:p text:style-name="P42"/>
            <text:p text:style-name="P52"/>
            <text:p text:style-name="P52"/>
            <text:p text:style-name="P52"/>
            <text:p text:style-name="P52">Favoriser le respect du choix de l’autre </text:p>
          </table:table-cell>
          <table:table-cell table:style-name="Tableau1.C2" office:value-type="string">
            <text:p text:style-name="P49">-Mise en place de la possibilité d’entretien entre un jeune et le directeur concernant d’éventuelles remarques sur le séjour</text:p>
            <text:p text:style-name="P42"/>
            <text:p text:style-name="P52"/>
            <text:p text:style-name="P52">-Permettre aux enfants de suggérer des activités <text:span text:style-name="T39">à l’aide d’une boîte à idées </text:span></text:p>
            <text:p text:style-name="P52">-<text:span text:style-name="T39">Décider démocratiquement de <text:s/>la mise en place ou non des activités suggérées (si le budget le permet)</text:span></text:p>
          </table:table-cell>
        </table:table-row>
      </table:table>
      <text:p text:style-name="P53"/>
      <text:p text:style-name="P54">4) Organisation de la vie quotidienne</text:p>
      <text:p text:style-name="P55"><text:tab/>Le public accueilli a besoin d’un cadre <text:span text:style-name="T48">clair</text:span> fixé par les adultes. Certains <text:span text:style-name="T49">jeunes</text:span> peuvent avoir besoin d’être rassuré<text:span text:style-name="T49">s à plusieurs reprises</text:span> sur le déroulement de la journée. Les animateurs ne devront pas hésiter à rappeler à ces derniers la suite des événements. </text:p>
      <text:p text:style-name="P56"><text:tab/>Un planning de la journée est affiché <text:span text:style-name="T48">à l’endroit où les jeunes prennent leur petit-déjeuner</text:span> afin que chaque enfant puisse en prendre connaissance. <text:span text:style-name="T46">Les animateurs peuvent inciter les enfants lecteurs à lire le planning à leurs pairs.</text:span></text:p>
      <text:p text:style-name="P57"><text:span text:style-name="T50"><text:tab/>L</text:span><text:span text:style-name="T51">es animateurs référents veillent au rangement de leur pavillon</text:span><text:span text:style-name="T52"> de référence</text:span><text:span text:style-name="T50">. Des outils comme la météo des chambres </text:span><text:span text:style-name="T52">peuvent être utilisés.</text:span></text:p>
      <text:p text:style-name="P57"><text:span text:style-name="T52"><text:tab/>U</text:span><text:span text:style-name="T53">ne attention toute particulière </text:span><text:span text:style-name="T52">doit être prêtée </text:span><text:span text:style-name="T53">à l’hygiène des enfants (gestion du linge, prise des douches, lavage des dents…). </text:span><text:span text:style-name="T54">Certains vacanciers ne distinguent pas le linge sale du linge propre, il est nécessaire de les accompagner pour la gestion de leurs vêtements. </text:span></text:p>
      <text:p text:style-name="P57"><text:span text:style-name="T53"><text:tab/>Dans l’idéal, l’animateur référent annonce le programme de la journée </text:span><text:span text:style-name="T52">la veille</text:span><text:span text:style-name="T53"> aux enfants de sa chambre. </text:span><text:span text:style-name="T52">Ceci va permettre d’anticiper les habits adéquats pour les activités du lendemain (on ne randonne pas en tong). </text:span></text:p>
      <text:p text:style-name="P58"/>
      <text:p text:style-name="P59">4.1) Journée-type pour les enfants</text:p>
      <table:table table:name="Tableau2" table:style-name="Tableau2">
        <table:table-column table:style-name="Tableau2.A"/>
        <table:table-column table:style-name="Tableau2.B"/>
        <table:table-row>
          <table:table-cell table:style-name="Tableau2.A1" office:value-type="string">
            <text:p text:style-name="P60">7h</text:p>
          </table:table-cell>
          <table:table-cell table:style-name="Tableau2.B1" office:value-type="string">
            <text:p text:style-name="P61"><text:span text:style-name="T55">Les premiers enfants se </text:span><text:span text:style-name="T56">réveillent, ils </text:span><text:span text:style-name="T57">restent</text:span><text:span text:style-name="T56"> dans leur</text:span><text:span text:style-name="T57">s</text:span><text:span text:style-name="T56"> chambre</text:span><text:span text:style-name="T57">s</text:span><text:span text:style-name="T56"> s’ils sont calmes et peu nombreux. Dans le cas contraire, u</text:span><text:span text:style-name="T55">n espace d’accueil </text:span><text:span text:style-name="T57">est</text:span><text:span text:style-name="T55"> prévu pour qu’ils attendent le petit déjeuner. </text:span></text:p>
          </table:table-cell>
        </table:table-row>
        <text:soft-page-break/>
        <table:table-row>
          <table:table-cell table:style-name="Tableau2.A2" office:value-type="string">
            <text:p text:style-name="P60">8h - 10h</text:p>
          </table:table-cell>
          <table:table-cell table:style-name="Tableau2.B2" office:value-type="string">
            <text:p text:style-name="P61"><text:span text:style-name="T55">Petit déjeuner échelonné, les enfants </text:span><text:span text:style-name="T58">vont par groupe de 5 prendre le petit-déjeuner. Chaque groupe </text:span><text:span text:style-name="T57">est</text:span><text:span text:style-name="T58"> accompagné d’un animateur qui déjeunera avec eux. </text:span></text:p>
            <text:p text:style-name="P62">L’assistante sanitaire <text:span text:style-name="T57">est</text:span> présente durant tout le petit-déjeuner pour donner les traitements aux enfants qui en ont. </text:p>
            <text:p text:style-name="P63">Ne pas oublier le taux d’encadrement durant ce moment. Si trois adultes sont au petit déjeuner avec quatre enfants, le reste de l’équipe est en difficulté.</text:p>
            <text:p text:style-name="P62">À partir de 9h30 les animateurs emmènent les enfants se préparer pour les activités (lavage de dents, habillage en fonction de l’activité…). <text:span text:style-name="T59">Les animateurs f</text:span><text:span text:style-name="T60">ont</text:span><text:span text:style-name="T59"> attention à habiller les enfants avec une tenue adaptée à l’activité qu’ils </text:span><text:span text:style-name="T60">vont faire. </text:span></text:p>
          </table:table-cell>
        </table:table-row>
        <table:table-row>
          <table:table-cell table:style-name="Tableau2.A2" office:value-type="string">
            <text:p text:style-name="P64">10h - 12h</text:p>
          </table:table-cell>
          <table:table-cell table:style-name="Tableau2.B2" office:value-type="string">
            <text:p text:style-name="P65">Début des activités :</text:p>
            <text:p text:style-name="P61"><text:span text:style-name="T58">En fonction des activités organisées il est possible de séparer les enfants en </text:span><text:span text:style-name="T48">plusieurs groupes.</text:span></text:p>
            <text:p text:style-name="P66">Idéalement, une activité manuelle et une activité sportive sont proposées simultanément.</text:p>
            <text:p text:style-name="P67"><text:span text:style-name="T57">Les changements de groupe d’activité ne peuvent </text:span><text:span text:style-name="T48">pas </text:span><text:span text:style-name="T57">être faits sans avertir le directeur. </text:span><text:span text:style-name="T58"><text:s/></text:span></text:p>
          </table:table-cell>
        </table:table-row>
        <table:table-row>
          <table:table-cell table:style-name="Tableau2.A2" office:value-type="string">
            <text:p text:style-name="P64">12h - 13h</text:p>
          </table:table-cell>
          <table:table-cell table:style-name="Tableau2.B2" office:value-type="string">
            <text:p text:style-name="P67">Repas du midi*</text:p>
          </table:table-cell>
        </table:table-row>
        <table:table-row>
          <table:table-cell table:style-name="Tableau2.A2" office:value-type="string">
            <text:p text:style-name="P64">13h-14h30</text:p>
          </table:table-cell>
          <table:table-cell table:style-name="Tableau2.B2" office:value-type="string">
            <text:p text:style-name="P67">Temps calme, la sieste n’est pas imposée, <text:span text:style-name="T58">il fau</text:span><text:span text:style-name="T61">t</text:span><text:span text:style-name="T58"> la suggérer aux enfants les plus fatigués. U</text:span>n espace dédié aux enfant<text:span text:style-name="T58">s qui ne dorment pas peut être mis en place.</text:span> <text:span text:style-name="T58">Les activités proposées par les animateurs doivent être </text:span><text:span text:style-name="T62">calmes</text:span><text:span text:style-name="T63"> </text:span><text:span text:style-name="T64">(jeux de société, origamis...)</text:span></text:p>
          </table:table-cell>
        </table:table-row>
        <table:table-row>
          <table:table-cell table:style-name="Tableau2.A2" office:value-type="string">
            <text:p text:style-name="P64">14h30-17h</text:p>
          </table:table-cell>
          <table:table-cell table:style-name="Tableau2.B2" office:value-type="string">
            <text:p text:style-name="P67">Activités de l’après-midi, les enfants sont répartis en <text:span text:style-name="T58">deux ou trois groupes en fonction des activités prévues.</text:span></text:p>
          </table:table-cell>
        </table:table-row>
        <table:table-row>
          <table:table-cell table:style-name="Tableau2.A2" office:value-type="string">
            <text:p text:style-name="P64">17h-19h</text:p>
          </table:table-cell>
          <table:table-cell table:style-name="Tableau2.B2" office:value-type="string">
            <text:p text:style-name="P61"><text:span text:style-name="T65">Temps des douches : </text:span><text:span text:style-name="T61">les jeunes doivent impérativement rester </text:span><text:span text:style-name="T48">dans leur pavillon</text:span><text:span text:style-name="T61"> pendant ce temps. Ceci afin de respecter l’intimité de chacun. </text:span><text:span text:style-name="T65">Ils rangent la chambre ou font des activités calmes en attendant leur tour de douche.</text:span></text:p>
          </table:table-cell>
        </table:table-row>
        <table:table-row>
          <table:table-cell table:style-name="Tableau2.A2" office:value-type="string">
            <text:p text:style-name="P64">19h-20h</text:p>
          </table:table-cell>
          <table:table-cell table:style-name="Tableau2.B2" office:value-type="string">
            <text:p text:style-name="P67">Repas du soir*</text:p>
          </table:table-cell>
        </table:table-row>
        <table:table-row>
          <table:table-cell table:style-name="Tableau2.A2" office:value-type="string">
            <text:p text:style-name="P64">20h-21h<text:span text:style-name="T61">30</text:span></text:p>
          </table:table-cell>
          <table:table-cell table:style-name="Tableau2.B2" office:value-type="string">
            <text:p text:style-name="P68">Une veillée sera proposée chaque soir. Elle peut être calme comme plus active. Les animateurs peuvent l’arrêter plus tôt s’ils estiment que les jeunes sont fatigués. </text:p>
          </table:table-cell>
        </table:table-row>
        <table:table-row>
          <table:table-cell table:style-name="Tableau2.A2" office:value-type="string">
            <text:p text:style-name="P69">22h </text:p>
          </table:table-cell>
          <table:table-cell table:style-name="Tableau2.B2" office:value-type="string">
            <text:p text:style-name="P61"><text:span text:style-name="T61">Tous les enfants doivent </text:span><text:span text:style-name="T48">être dans leur pavillon</text:span><text:span text:style-name="T61">, en train de se préparer à aller dormir (lavage de dent</text:span><text:span text:style-name="T66">s</text:span><text:span text:style-name="T61">, mise en pyjama...)</text:span></text:p>
          </table:table-cell>
        </table:table-row>
        <table:table-row>
          <table:table-cell table:style-name="Tableau2.A2" office:value-type="string">
            <text:p text:style-name="P70">22h30</text:p>
          </table:table-cell>
          <table:table-cell table:style-name="Tableau2.B2" office:value-type="string">
            <text:p text:style-name="P68">Extinction des feux, tous les jeunes doivent être prêts à dormir à cette heure.</text:p>
          </table:table-cell>
        </table:table-row>
      </table:table>
      <text:p text:style-name="P71"><text:span text:style-name="T67">*</text:span><text:span text:style-name="T68">Les heures de repas peuvent être allongées. Les enfants n’ont pas à se dépêcher de manger !</text:span></text:p>
      <text:p text:style-name="P72"><text:span text:style-name="T69">*</text:span><text:span text:style-name="T70">Aucun enfant ne doit se promener seul </text:span><text:span text:style-name="T71">au sein de la structure</text:span></text:p>
      <text:p text:style-name="P73"/>
      <text:p text:style-name="P73"/>
      <text:p text:style-name="P74"><text:soft-page-break/>4.2) Journée type pour les animateurs</text:p>
      <text:p text:style-name="P73">Les animateurs sont affectés à un groupe d’activité la veille lors de la réunion.</text:p>
      <table:table table:name="Tableau3" table:style-name="Tableau3">
        <table:table-column table:style-name="Tableau3.A"/>
        <table:table-column table:style-name="Tableau3.B"/>
        <table:table-row>
          <table:table-cell table:style-name="Tableau3.A1" office:value-type="string">
            <text:p text:style-name="P75">7h</text:p>
          </table:table-cell>
          <table:table-cell table:style-name="Tableau3.B1" office:value-type="string">
            <text:p text:style-name="P76">Deux animateurs s<text:span text:style-name="T72">ont prêts</text:span> pour s’occuper des premiers enfants levés. Ils relaient l’<text:span text:style-name="T48">animateur d’astreinte</text:span>. </text:p>
          </table:table-cell>
        </table:table-row>
        <table:table-row>
          <table:table-cell table:style-name="Tableau3.A2" office:value-type="string">
            <text:p text:style-name="P75">8h-10h</text:p>
          </table:table-cell>
          <table:table-cell table:style-name="Tableau3.B2" office:value-type="string">
            <text:p text:style-name="P76">Les animateurs se relaient au petit-déjeuner avec les enfants. </text:p>
          </table:table-cell>
        </table:table-row>
        <table:table-row>
          <table:table-cell table:style-name="Tableau3.A2" office:value-type="string">
            <text:p text:style-name="P75">10h-12h</text:p>
          </table:table-cell>
          <table:table-cell table:style-name="Tableau3.B2" office:value-type="string">
            <text:p text:style-name="P76">Les animateurs se répartissent en binôme ou en trinôme en fonction du groupe d’enfants qui leur est affecté. <text:span text:style-name="T73">Il est possible d’organiser une grande activité à plusieurs animateurs et/</text:span><text:span text:style-name="T74">ou</text:span><text:span text:style-name="T73"> d’emmener un plus gros groupe d’enfants. </text:span></text:p>
            <text:p text:style-name="P77">S’ils partent en sortie, ils font bien attention à avoir le nécessaire (trousse de secours, crème solaire, eau...)</text:p>
          </table:table-cell>
        </table:table-row>
        <table:table-row>
          <table:table-cell table:style-name="Tableau3.A2" office:value-type="string">
            <text:p text:style-name="P75">12h-13h</text:p>
          </table:table-cell>
          <table:table-cell table:style-name="Tableau3.B2" office:value-type="string">
            <text:p text:style-name="P76"><text:span text:style-name="T75">Repas. </text:span>Les animateurs s’installent à une table avec <text:span text:style-name="T73">des enfants, il ne peut y avoir qu’un animateur par table. Ils doivent faire attention aux habitudes alimentaires particulières qui leurs seront communiquées. </text:span></text:p>
            <text:p text:style-name="P61"><text:span text:style-name="T76">Ils assistent les </text:span><text:span text:style-name="T77">jeunes</text:span><text:span text:style-name="T76"> qui en ont besoin.</text:span></text:p>
            <text:p text:style-name="P78">Les jeunes ne doivent pas se lever durant le repas. </text:p>
          </table:table-cell>
        </table:table-row>
        <table:table-row>
          <table:table-cell table:style-name="Tableau3.A2" office:value-type="string">
            <text:p text:style-name="P75">13h-14h30</text:p>
          </table:table-cell>
          <table:table-cell table:style-name="Tableau3.B2" office:value-type="string">
            <text:p text:style-name="P79">Temps calme, <text:s/>les animateurs se relaient pour que chacun ait une pause. Ils peuvent aussi rester dans leur <text:span text:style-name="T78">pavillon</text:span> de référence s’ils le souhaitent. <text:span text:style-name="T73">Certains proposent des activités calmes pour occuper les enfants réveillés. </text:span><text:s/></text:p>
          </table:table-cell>
        </table:table-row>
        <table:table-row>
          <table:table-cell table:style-name="Tableau3.A2" office:value-type="string">
            <text:p text:style-name="P75">14h30-17h</text:p>
          </table:table-cell>
          <table:table-cell table:style-name="Tableau3.B2" office:value-type="string">
            <text:p text:style-name="P76">Les animateurs se répartissent en binôme ou en trinôme en fonction du groupe d’enfants qui leur est affecté. </text:p>
            <text:p text:style-name="P77">S’ils partent en sortie, ils font bien attention à avoir le nécessaire (trousse de secours, crème solaire, goûters, eau...)</text:p>
          </table:table-cell>
        </table:table-row>
        <table:table-row>
          <table:table-cell table:style-name="Tableau3.A2" office:value-type="string">
            <text:p text:style-name="P75">17h-19h</text:p>
          </table:table-cell>
          <table:table-cell table:style-name="Tableau3.B2" office:value-type="string">
            <text:p text:style-name="P76">Les animateurs <text:span text:style-name="T76">font attention à ce que les enfants prennent leurs douches et assistent ceux qui en ont besoin.</text:span></text:p>
            <text:p text:style-name="P80">Ils profitent de ce moment pour trier le linge et ranger la chambre avec les enfants. </text:p>
          </table:table-cell>
        </table:table-row>
        <table:table-row>
          <table:table-cell table:style-name="Tableau3.A2" office:value-type="string">
            <text:p text:style-name="P75">19h-20h</text:p>
          </table:table-cell>
          <table:table-cell table:style-name="Tableau3.B2" office:value-type="string">
            <text:p text:style-name="P76"><text:span text:style-name="T75">Repas. </text:span>Les animateurs s’installent à une table avec <text:span text:style-name="T73">des enfants, il ne peut y avoir qu’un animateur par table. Ils doivent faire attention aux habitudes alimentaires particulières qui leurs seront communiquées. </text:span></text:p>
            <text:p text:style-name="P80">Ils assistent les enfants qui en ont besoin.</text:p>
            <text:p text:style-name="P81">Les jeunes ne doivent pas se lever durant le repas. </text:p>
          </table:table-cell>
        </table:table-row>
        <table:table-row>
          <table:table-cell table:style-name="Tableau3.A2" office:value-type="string">
            <text:p text:style-name="P82">20h-21h30</text:p>
          </table:table-cell>
          <table:table-cell table:style-name="Tableau3.B2" office:value-type="string">
            <text:p text:style-name="P61"><text:span text:style-name="T79">Une veillée est organisée </text:span><text:span text:style-name="T77">par soir</text:span><text:span text:style-name="T79">, les enfants sont libres d’y participer ou d’aller dormir. Un ou plusieurs animateurs </text:span><text:span text:style-name="T80">(en fonction du nombre de jeunes)</text:span><text:span text:style-name="T79"> se détache</text:span><text:span text:style-name="T77">nt</text:span><text:span text:style-name="T79"> de la veillée pour emmener et coucher les enfants qui souhaitent dormir. </text:span><text:span text:style-name="T80">Ces animateurs restent en surveillance autour des chambres. </text:span></text:p>
            <text:p text:style-name="P61"/>
            <text:p text:style-name="P83">Il y aura deux <text:span text:style-name="T74">binômes d’</text:span>animateurs en charge de la préparation d’une veillée <text:span text:style-name="T81">par soir</text:span>. <text:span text:style-name="T81">Idéalement, une veillée calme et une veillée plus active.</text:span> Les autres peuvent participer à la préparation de la veillée, d<text:span text:style-name="T81">oivent</text:span> être présents lors du déroulement de cette veillée, ou seront en surveillance des jeunes qui sont partis se coucher.</text:p>
          </table:table-cell>
        </table:table-row>
        <text:soft-page-break/>
        <table:table-row>
          <table:table-cell table:style-name="Tableau3.A2" office:value-type="string">
            <text:p text:style-name="P84">21h30-22h</text:p>
          </table:table-cell>
          <table:table-cell table:style-name="Tableau3.B2" office:value-type="string">
            <text:p text:style-name="P85">Les animateur<text:span text:style-name="T81">s</text:span> font attention à ce que les derniers enfants qui vont se coucher le fassent dans le calme afin de ne pas réveiller les autres.</text:p>
          </table:table-cell>
        </table:table-row>
        <table:table-row>
          <table:table-cell table:style-name="Tableau3.A2" office:value-type="string">
            <text:p text:style-name="P82">22h-22h30</text:p>
          </table:table-cell>
          <table:table-cell table:style-name="Tableau3.B2" office:value-type="string">
            <text:p text:style-name="P86">L’<text:span text:style-name="T80">animateur d’astreinte</text:span> se met en place, il sera averti du programme de la journée le lendemain. Si sa présence est nécessaire, l’adjointe le remplace le temps de la réunion <text:span text:style-name="T82">qui a lieu à 22h30</text:span></text:p>
          </table:table-cell>
        </table:table-row>
      </table:table>
      <text:p text:style-name="P53"/>
      <text:p text:style-name="P72"><text:span text:style-name="T83">4.3) </text:span><text:span text:style-name="T84">Organisation</text:span></text:p>
      <text:p text:style-name="P87"/>
      <text:p text:style-name="P88">Contact avec les familles </text:p>
      <text:p text:style-name="P89"><text:span text:style-name="T37">Les parents pourront téléphoner sur un numéro spécial transmis par l’AVEI. L</text:span><text:span text:style-name="T85">e créneau </text:span><text:span text:style-name="T37">d’appel sera de 17h à 19h, durant le temps des douches. Il </text:span><text:span text:style-name="T86">est</text:span><text:span text:style-name="T37"> possible d’être en contact directement avec l’enfant ou son référen</text:span><text:span text:style-name="T87">t de pavillon</text:span><text:span text:style-name="T37">. </text:span><text:span text:style-name="T87">Toutefois, certains enfants n’ont pas le droit d’être en contact avec leurs familles, la direction du séjour préviendra les animateurs le cas échéant.</text:span><text:span text:style-name="T37"> </text:span><text:span text:style-name="T88">Le téléphone </text:span><text:span text:style-name="T86">est</text:span><text:span text:style-name="T88"> sous la responsabilité du directeur et de l’adjointe. </text:span></text:p>
      <text:p text:style-name="P89"/>
      <text:p text:style-name="P90">Argent de poche et objets électroniques</text:p>
      <text:p text:style-name="P72"><text:span text:style-name="T89">L</text:span><text:span text:style-name="T83">’argent de poche </text:span><text:span text:style-name="T90">est</text:span><text:span text:style-name="T83"> exclusivement géré par les animateurs lors de</text:span><text:span text:style-name="T89">s</text:span><text:span text:style-name="T83"> sorties. </text:span><text:span text:style-name="T89">Les animateurs laissent les enfants choisir leurs souvenirs dans la mesure du raisonnable. </text:span><text:span text:style-name="T91">Ils n’oublient pas de conserver un justificatif d’achat pour chaque souvenir.</text:span></text:p>
      <text:p text:style-name="P72"><text:span text:style-name="T83">Les appareils électroniques, s’il y en a, seront donné</text:span><text:span text:style-name="T89">s</text:span><text:span text:style-name="T83"> à l’usage des </text:span><text:span text:style-name="T92">jeunes</text:span><text:span text:style-name="T83"> </text:span><text:span text:style-name="T89">durant le temps des douches et </text:span><text:span text:style-name="T83">sous la surveillance d’un adulte afin d’éviter toute casse. </text:span><text:span text:style-name="T93">Les animateurs vérifient que les jeunes n’utilisent pas leurs téléphones afin de diffuser du contenu inapproprié (pornographie, vidéo violente…) </text:span><text:span text:style-name="T94">ou de diffuser des photos ou vidéos sur les réseaux sociaux (droits à l’image). </text:span></text:p>
      <text:p text:style-name="P88"/>
      <text:p text:style-name="P91">Animateur d’astreinte</text:p>
      <text:p text:style-name="P72"><text:span text:style-name="T84">Les animateurs </text:span><text:span text:style-name="T95">seront d’astreinte à tour de rôle</text:span><text:span text:style-name="T84">. </text:span><text:span text:style-name="T95">Dans ce cas, l’animateur ne participe pas à la réunion, il fait des rondes pour vérifier que tous les enfants dorment. Il n’hésite pas à contacter l’équipe s’il se retrouve en difficulté. Une fois que tous les enfants dorment, il rejoindra le pavillon </text:span><text:span text:style-name="T96">n°4</text:span><text:span text:style-name="T95"> où un espace lui est dédié. Les jeunes sont prévenus du lieu et de la personne qui est d’astreinte, </text:span><text:span text:style-name="T93">ils peuvent venir le réveiller</text:span><text:span text:style-name="T95"> la nuit en cas de problème. </text:span><text:span text:style-name="T93">L’animateur d’astreinte </text:span><text:span text:style-name="T95">n’hésite pas à réveiller le directeur s’il est en difficulté.</text:span><text:span text:style-name="T84"> <text:s/></text:span></text:p>
      <text:p text:style-name="P87"/>
      <text:p text:style-name="P92">Pavillons de référence</text:p>
      <text:p text:style-name="P72"><text:span text:style-name="T97">Les </text:span><text:span text:style-name="T98">pavillons</text:span><text:span text:style-name="T97"> de référence sont attribués dès le début du séjour. </text:span><text:span text:style-name="T98">Ils</text:span><text:span text:style-name="T99"> peuvent toutefois être ponctuellement modifiés pendant les congés des référents </text:span><text:span text:style-name="T100">ou si un enfant doit être changé de chambre. </text:span><text:span text:style-name="T99"><text:s/></text:span></text:p>
      <text:p text:style-name="P93"><text:soft-page-break/>Les pavillons seront en charge du nettoyage des gobelets à tour de rôle, les enfants et les animateurs du pavillon responsable devront récupérer les gobelets utilisés durant les sorties et les faire laver dans le lave-vaisselle du pavillon.</text:p>
      <text:p text:style-name="P94"/>
      <text:p text:style-name="P95">Gestion du linge</text:p>
      <text:p text:style-name="P72"><text:span text:style-name="T100">Les animateurs font attention à ce que les enfants s</text:span><text:span text:style-name="T97">e changent régulièrement.</text:span><text:span text:style-name="T100"> Ils les aident également à gérer leur linge. </text:span><text:span text:style-name="T101">Ils feront attention à ce qu’aucun jeune ne cache du linge sale dans sa chambre.</text:span></text:p>
      <text:p text:style-name="P93">Un système de panière de couleur par pavillon est mis en place afin de limiter les éventuelles pertes de vêtements.</text:p>
      <text:p text:style-name="P96"/>
      <text:p text:style-name="P95">Inventaire</text:p>
      <text:p text:style-name="P97">L’inventaire reflète l’attention que les animateurs portent aux enfants. Il est impératif qu’il ne manque aucune affaire. Les inventaires sont donc effectués dès l’arrivée des enfants et la veille de leur départ. L’équipe d’animation les fait à partir de la fiche inventaire fournie par les familles, si elle est manquante ils <text:span text:style-name="T102">remplissent une fiche vierge</text:span>. </text:p>
      <text:p text:style-name="P97">Les animateurs prennent en photo les affaires des enfants de leur chambre de référence afin d’être sûrs d’arriver à retrouver le linge. Ils n’oublient pas la tenue et les éventuelles vestes portées par les enfants durant les convoyages. </text:p>
      <text:p text:style-name="P94"/>
      <text:p text:style-name="P95">Sorties</text:p>
      <text:p text:style-name="P98">Les sorties sont faites en groupe de 2 animateurs et de 7 enfants. Il est possible d’augmenter le groupe d’encadrants si la sécurité du groupe l’exige. <text:span text:style-name="T103">Les animateurs veillent à ne pas oublier l’eau, la crème solaire, les trousses de secours, </text:span><text:span text:style-name="T104">les goûters pour les sorties de l’après-midi et l’argent de poche si les enfants peuvent effectuer des achats durant la sortie. S’il s’agit de sorties payantes les animateurs partent avec un chèque pré-rempli qui leur </text:span><text:span text:style-name="T77">est</text:span><text:span text:style-name="T104"> fourni par le directeur.</text:span></text:p>
      <text:p text:style-name="P94"/>
      <text:p text:style-name="P99">Mini-bus</text:p>
      <text:p text:style-name="P100">Les animateurs s<text:span text:style-name="T104">ont</text:span> responsables de la propreté des mini-bus, <text:span text:style-name="T104">ils veillent à ce qu’ils soient nettoyés régulièrement et que les enfants n’y oublient pas d’affaires. Pour une sortie avec un groupe de 7 enfants il y aura au minimum deux animateurs. L’un conduit le minibus et l’autre se place à sa droite afin de pouvoir s’occuper des enfants. L’équipe d’animation choisit comment les enfants se placent dans le bus, le but étant d’assurer un trajet en toute sécurité. </text:span></text:p>
      <text:p text:style-name="P99"/>
      <text:p text:style-name="P99">Baignades</text:p>
      <text:p text:style-name="P100"><text:soft-page-break/>À chaque baignade, il est nécessaire d’avertir le maître nageur du nombre d’enfants et d’accompagnants. <text:span text:style-name="T104">Il est impératif d’expliquer les particularités de nos vacanciers aux surveillants baignades (épilepsie par exemple).</text:span></text:p>
      <text:p text:style-name="P100"/>
      <text:p text:style-name="P99">Activités</text:p>
      <text:p text:style-name="P100">Le matériel <text:span text:style-name="T104">est préparé</text:span> avant les activités afin d’éviter de perdre du temps. <text:span text:style-name="T104">U</text:span>n endroit <text:span text:style-name="T104">est dédié</text:span> <text:span text:style-name="T104">au stockage du matériel. Il faut également le ranger, avec l’aide des enfants, après chaque activité. </text:span><text:span text:style-name="T105">Les animateurs sont responsables du matériel pédagogique acheté pour le séjour.</text:span></text:p>
      <text:p text:style-name="P100"/>
      <text:p text:style-name="P99">Les pauses</text:p>
      <text:p text:style-name="P72"><text:span text:style-name="T106">Elles s</text:span><text:span text:style-name="T107">ont</text:span><text:span text:style-name="T106"> obligatoires pour les fumeurs comme les non-fumeurs. Il est important de pouvoir </text:span><text:span text:style-name="T108">se reposer à des moments de la journée afin d</text:span><text:span text:style-name="T107">e conserver sa vigilance et son efficacité</text:span><text:span text:style-name="T106">. Un animateur qui part en pause doit obligatoirement mettre au courant le reste de l’équipe, </text:span><text:span text:style-name="T109">aucun enfant ne doit rester sans surveillance.</text:span><text:span text:style-name="T106"> </text:span></text:p>
      <text:p text:style-name="P101"/>
      <text:p text:style-name="P101">Blessures en sorties</text:p>
      <text:p text:style-name="P102">Si l’assistant<text:span text:style-name="T77">e</text:span> sanitaire est absent<text:span text:style-name="T77">e</text:span>, un animateur <text:span text:style-name="T104">soigne</text:span> les blessures d’un enfant avec le nécessaire prévu dans la trousse de secours. Une feuille et un stylo y seront présents, il est impératif d’y écrire l’heure et la nature des soins prodigués afin que l’assistant<text:span text:style-name="T77">e</text:span> sanitaire puisse remplir le cahier d’infirmerie convenablement. </text:p>
      <text:p text:style-name="P102"/>
      <text:p text:style-name="P101">Congés</text:p>
      <text:p text:style-name="P102">Ils sont mis en place par l’équipe de direction. <text:span text:style-name="T104">Il est possible de les échanger entre animateurs si le directeur est averti en amont, c’est à dire au moins 48h à l’avance. </text:span></text:p>
      <text:p text:style-name="P102"/>
      <text:p text:style-name="P101">Suivi stagiaire</text:p>
      <text:p text:style-name="P102">Il se f<text:span text:style-name="T110">ait</text:span> tout au long du séjour. Les stagiaires comme les débutants peuvent solliciter l’équipe de direction pour un entretien quand ils le souhaitent. Des temps d’entretien s<text:span text:style-name="T110">ont</text:span> organisés par le directeur afin d’aider les stagiaires à progresser.</text:p>
      <text:p text:style-name="P101"/>
      <text:p text:style-name="P101">Bilan enfant</text:p>
      <text:p text:style-name="P72"><text:span text:style-name="T111">A</text:span><text:span text:style-name="T108">vant le départ des enfants, </text:span><text:span text:style-name="T111">i</text:span><text:span text:style-name="T108">l </text:span><text:span text:style-name="T112">est </text:span><text:span text:style-name="T108">demandé aux animateurs de remplir un bilan sur cha</text:span><text:span text:style-name="T113">cun d’entre eux</text:span><text:span text:style-name="T108">. L’idéal est qu’il soit rempli par les référents de chambre. </text:span><text:span text:style-name="T112">Cependant, c</text:span><text:span text:style-name="T108">’est un travail collectif, il ne faut pas hésiter à les faire à plusieurs afin que les bilans illustrent au maximum les comportements des enfants lors du séjour. </text:span><text:span text:style-name="T112">Ces derniers détermineront si le séjour est adapté aux </text:span><text:soft-page-break/><text:span text:style-name="T112">particularités des enfants. Pour les plus âgés, les bilans permettront de savoir s’ils doivent partir en séjour bonne ou moyenne autonomie l’année d’après.</text:span></text:p>
      <text:p text:style-name="P102"/>
      <text:p text:style-name="P101">Souvenir</text:p>
      <text:p text:style-name="P72"><text:span text:style-name="T108">Les animateurs </text:span><text:span text:style-name="T112">prennent </text:span><text:span text:style-name="T114">des </text:span><text:span text:style-name="T112">photos des enfants, un </text:span><text:span text:style-name="T97">drive du séjour </text:span><text:span text:style-name="T114">peut être</text:span><text:span text:style-name="T97"> mis en place par l’équipe d’animation.</text:span><text:span text:style-name="T112"> </text:span><text:span text:style-name="T115">Les photos ne doivent pas être diffusées sur les réseaux sociaux.</text:span><text:span text:style-name="T116"> </text:span></text:p>
      <text:p text:style-name="P103">Si des enfants achètent des souvenirs lors d’une sortie il faudra garder les tickets de caisse de ces derniers. Afin d’éviter de perdre ces achats, l’équipe d’animation les confiera à l’équipe de direction. </text:p>
      <text:p text:style-name="P103"/>
      <text:p text:style-name="P104">Cuisine</text:p>
      <text:p text:style-name="P105">Le cuisinier s’engage à proposer des plats <text:span text:style-name="T117">équilibrés, </text:span>variés et transformés par lui même autant que possible. Il souhaite que les temps de repas soient des moments de plaisir que les enfants vivront tout au long du séjour. <text:span text:style-name="T117">Il proposera des spécialités culinaires de différentes origines afin de faire voyager gustativement les jeunes.</text:span></text:p>
      <text:p text:style-name="P102"/>
      <text:p text:style-name="P106">5) Évaluation</text:p>
      <text:p text:style-name="P107"><text:tab/>5.1) Évaluation des enfants</text:p>
      <text:p text:style-name="P103">Un retour concernant la journée et les activités proposées sera demandé par les référent de <text:span text:style-name="T118">pavillon</text:span>. Ce dernier permettra d’essayer d’adapter le séjour au goût des enfants, tant que celui-ci ne met pas en péril leur sécurité. </text:p>
      <text:p text:style-name="P103">Une boite à suggestion<text:span text:style-name="T118">s</text:span> <text:span text:style-name="T77">est</text:span> mise en place afin de permettre aux enfants de proposer des activités. </text:p>
      <text:p text:style-name="P108">Les règles de vies, suggérées par les animateurs, sont fixées avec les enfants dès le <text:span text:style-name="T119">lendemain matin de l’arrivée des jeunes.</text:span></text:p>
      <text:p text:style-name="P103"/>
      <text:p text:style-name="P107"><text:tab/>5.2) Évaluation de l’équipe d’encadrement</text:p>
      <text:p text:style-name="P108">L’équipe d’encadrement a une période d’essai de trois jours. Au bout de ces derniers, le directeur leur dira si leurs profils conviennent au séjour.</text:p>
      <text:p text:style-name="P72"><text:span text:style-name="T120">Un</text:span><text:span text:style-name="T121"> entretien de mi-séjour, </text:span><text:span text:style-name="T120">ainsi qu’un entretien de fin de séjour,</text:span><text:span text:style-name="T121"> s</text:span><text:span text:style-name="T120">ont</text:span><text:span text:style-name="T121"> proposé</text:span><text:span text:style-name="T120">s</text:span><text:span text:style-name="T121"> à chaque animateur afin de leur permettre de s’auto-évaluer. Des recommandations leur seront faites afin qu’ils puissent s’améliorer. Durant ces entretiens, des retours sur la direction et l’organisation leur seront demandés. Ils pourront s’exprimer sans conséquence, leur parole étant jugé</text:span><text:span text:style-name="T122">e</text:span><text:span text:style-name="T121"> extrêmement utile </text:span><text:span text:style-name="T120">afin d’améliorer les méthodes de direction. </text:span><text:span text:style-name="T121"><text:s/></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fr" fo:country="FR"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4-07-08T18:32:30.767000000</meta:creation-date>
    <dc:date>2026-06-01T18:01:03.342556600</dc:date>
    <meta:editing-duration>PT20H41M45S</meta:editing-duration>
    <meta:editing-cycles>7</meta:editing-cycles>
    <meta:generator>LibreOffice/25.2.7.2$Windows_X86_64 LibreOffice_project/5cbfd1ab6520636bb5f7b99185aa69bd7456825d</meta:generator>
    <meta:document-statistic meta:table-count="3" meta:image-count="1" meta:object-count="0" meta:page-count="11" meta:paragraph-count="193" meta:word-count="3405" meta:character-count="21564" meta:non-whitespace-character-count="18287"/>
  </office:meta>
</office:document-meta>
</file>